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518efa9c92bfec706db00813d96b4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earch"/><text:bookmark-start text:name="__RefHeading___prof._grzegorz_j._nalepa_-_research_1"/><text:bookmark-start text:name="prof._grzegorz_j._nalepa_-_research"/>Prof. Grzegorz J. Nalepa - Research<text:bookmark-end text:name="__RefHeading___prof._grzegorz_j._nalepa_-_research_1"/><text:bookmark-end text:name="prof._grzegorz_j._nalepa_-_research"/></text:h>
      <text:p text:style-name="Text_20_body"><draw:frame draw:style-name="medialeft" draw:name="GJN official photo Legend" text:anchor-type="paragraph" draw:z-index="0" svg:width="4.7625cm"><draw:text-box><text:p text:style-name="legendcenter"><draw:frame draw:style-name="medialeft" draw:name="GJN official photo" text:anchor-type="paragraph" draw:z-index="0" svg:width="4.7625cm" svg:height="6.0880625cm"><draw:image xlink:href="Pictures/3518efa9c92bfec706db00813d96b4f9.jpg" xlink:type="simple" xlink:show="embed" xlink:actuate="onLoad"/></draw:frame>GJN official photo</text:p></draw:text-box></draw:frame></text:p>
      <text:h text:style-name="Heading_20_2" text:outline-level="2"><text:bookmark-start text:name="__RefHeading___contact_2"/><text:bookmark-start text:name="contact"/>Contact<text:bookmark-end text:name="__RefHeading___contact_2"/><text:bookmark-end text:name="contact"/></text:h>
      <text:p text:style-name="Text_20_body">prof. dr hab. inż. Grzegorz J. Nalepa</text:p>
      <text:p text:style-name="Text_20_body">E-mail: &lt;gjn * GJN.re&gt;,
&lt;grzegorz.j.nalepa * uj.edu.pl&gt;</text:p>
      <text:p text:style-name="Text_20_body">WWW: <text:a xlink:type="simple" xlink:href="http://GJN.re" text:style-name="Internet_20_link" text:visited-style-name="Visited_20_Internet_20_Link">http://GJN.re</text:a></text:p>
      <text:p text:style-name="Text_20_body">Address: 
Grzegorz J. Nalepa<text:line-break/>
Institute of Applied Computer Science<text:line-break/>
<text:a xlink:type="simple" xlink:href="https://fais.uj.edu.pl" text:style-name="Internet_20_link" text:visited-style-name="Visited_20_Internet_20_Link">Faculty of Physics, Astronomy, and Applied Computer Science</text:a><text:line-break/>
<text:a xlink:type="simple" xlink:href="https://www.uj.edu.pl" text:style-name="Internet_20_link" text:visited-style-name="Visited_20_Internet_20_Link">Jagiellonian University</text:a><text:line-break/>
Stanislawa Lojasiewicza 11, 30-348 Kraków, POLAND</text:p>
      <text:p text:style-name="Text_20_body"><text:line-break/>
<text:line-break/>
<text:line-break/></text:p>
      <text:h text:style-name="Heading_20_2" text:outline-level="2"><text:bookmark-start text:name="__RefHeading___degrees_and_position_3"/><text:bookmark-start text:name="degrees_and_position"/>Degrees and Position<text:bookmark-end text:name="__RefHeading___degrees_and_position_3"/><text:bookmark-end text:name="degrees_and_position"/></text:h>
      <text:p text:style-name="Text_20_body">Currently I hold a position of Full Professor <text:a xlink:type="simple" xlink:href="http://www.uj.edu.pl/en" text:style-name="Internet_20_link" text:visited-style-name="Visited_20_Internet_20_Link">Jagiellonian University</text:a>, Krakow, Poland.</text:p>
      <text:p text:style-name="Text_20_body">I hold the title of full professor (2019) from the president of the Republic of Poland, as well as the degrees of <text:a xlink:type="simple" xlink:href="https://gjn.re/wiki/ske" text:style-name="Internet_20_link" text:visited-style-name="Visited_20_Internet_20_Link">habilitation (DSc, 2012)</text:a>, doctorate (PhD, 2004) and Master of Science (MSc, 1999) all in Computer Science in Artificial Intelligence from AGH University.</text:p>
      <text:p text:style-name="Text_20_body">I have a Master of Arts (MA, 2012) degree in Philosophy from the Jagiellonian University.</text:p>
      <text:h text:style-name="Heading_20_2" text:outline-level="2"><text:bookmark-start text:name="__RefHeading___selected_recent_publications_4"/><text:bookmark-start text:name="selected_recent_publications"/>Selected Recent Publications<text:bookmark-end text:name="__RefHeading___selected_recent_publications_4"/><text:bookmark-end text:name="selected_recent_publications"/></text:h>
      <text:list text:style-name="List_20_1" text:continue-numbering="false">
        <text:list-item>
          <text:p text:style-name="List_20_1_Content_First"> 2022 Sabat, M., Haładus, B., Klincewicz, M., Grzegorz J. Nalepa  <text:a xlink:type="simple" xlink:href="https://www.nature.com/articles/s41598-022-18520-1" text:style-name="Internet_20_link" text:visited-style-name="Visited_20_Internet_20_Link">Cognitive load, fatigue and aversive simulator symptoms but not manipulated zeitgebers affect duration perception in virtual reality</text:a>  Nature Sci Rep 12, 15689 (2022). <text:a xlink:type="simple" xlink:href="https://doi.org/10.1038/s41598-022-18520-1" text:style-name="Internet_20_link" text:visited-style-name="Visited_20_Internet_20_Link">https://doi.org/10.1038/s41598-022-18520-1</text:a></text:p>
        </text:list-item>
        <text:list-item>
          <text:p text:style-name="List_20_1_Content_Last"> 2022 Kutt, K., Drążyk, D., Żuchowska, L. et al.  <text:a xlink:type="simple" xlink:href="https://doi.org/10.1038/s41597-022-01402-6" text:style-name="Internet_20_link" text:visited-style-name="Visited_20_Internet_20_Link">BIRAFFE2, a multimodal dataset for emotion-based personalization in rich affective game environments</text:a> Nature Sci Data 9, 274 (2022) <text:a xlink:type="simple" xlink:href="https://doi.org/10.1038/s41597-022-01402-6" text:style-name="Internet_20_link" text:visited-style-name="Visited_20_Internet_20_Link">https://doi.org/10.1038/s41597-022-01402-6</text:a></text:p>
        </text:list-item>
      </text:list>
      <text:list text:style-name="List_20_1" text:continue-numbering="false">
        <text:list-item>
          <text:p text:style-name="List_20_1_Content_First"> 2021 Grzegorz J. Nalepa, Szymon Bobek, Krzysztof Kutt, Martin Atzmueller <text:span text:style-name="Emphasis"><text:a xlink:type="simple" xlink:href="https://doi.org/10.3390/s21134322" text:style-name="Internet_20_link" text:visited-style-name="Visited_20_Internet_20_Link">Semantic Data Mining in Ubiquitous Sensing: A Survey</text:a></text:span> Sensors 21(13): 4322 (2021)</text:p>
        </text:list-item>
        <text:list-item>
          <text:p text:style-name="List_20_1_Content_Last"> 2021 Victor Rodriguez-Fernandez et al. <text:a xlink:type="simple" xlink:href="https://ieeexplore.ieee.org/document/9018187" text:style-name="Internet_20_link" text:visited-style-name="Visited_20_Internet_20_Link">Conformance Checking for Time Series-aware Processes</text:a>, <text:a xlink:type="simple" xlink:href="https://doi.org/10.1109/TII.2020.2977126" text:style-name="Internet_20_link" text:visited-style-name="Visited_20_Internet_20_Link">https://doi.org/10.1109/TII.2020.2977126</text:a> <text:a xlink:type="simple" xlink:href="https://ieeexplore.ieee.org/xpl/RecentIssue.jsp?punumber=9424" text:style-name="Internet_20_link" text:visited-style-name="Visited_20_Internet_20_Link">IEEE Transactions on Industrial Informatics</text:a> 2021</text:p>
        </text:list-item>
      </text:list>
      <text:list text:style-name="List_20_1" text:continue-numbering="false">
        <text:list-item>
          <text:p text:style-name="List_20_1_Content_First"> 2020 Krzysztof Kutt, Dominika Drążyk, Szymon Bobek, Grzegorz J. Nalepa <text:a xlink:type="simple" xlink:href="https://www.mdpi.com/1424-8220/21/1/163" text:style-name="Internet_20_link" text:visited-style-name="Visited_20_Internet_20_Link">Personality-Based Affective Adaptation Methods for Intelligent Systems </text:a>,  Sensors 2021, 21(1), 163; <text:a xlink:type="simple" xlink:href="https://doi.org/10.3390/s21010163" text:style-name="Internet_20_link" text:visited-style-name="Visited_20_Internet_20_Link">https://doi.org/10.3390/s21010163</text:a></text:p>
        </text:list-item>
        <text:list-item>
          <text:p text:style-name="List_20_1_Content"> 2020 Marcin Szpyrka, Edyta Brzychczy, Aneta Napieraj, Jacek Korski, Grzegorz J. Nalepa <text:a xlink:type="simple" xlink:href="https://www.mdpi.com/1996-1073/13/24/6630" text:style-name="Internet_20_link" text:visited-style-name="Visited_20_Internet_20_Link">Conformance Checking of a Longwall Shearer Operation Based on Low-Level Events</text:a> <text:a xlink:type="simple" xlink:href="https://doi.org/10.3390/en13246630" text:style-name="Internet_20_link" text:visited-style-name="Visited_20_Internet_20_Link">https://doi.org/10.3390/en13246630</text:a>,  Energies 2020, 13(24), 6630</text:p>
        </text:list-item>
        <text:list-item>
          <text:p text:style-name="List_20_1_Content_Last"> 2020 <text:a xlink:type="simple" xlink:href="https://lrus.wolterskluwer.com/store/product/an-introductory-guide-to-artificial-intelligence-for-legal-professionals/" text:style-name="Internet_20_link" text:visited-style-name="Visited_20_Internet_20_Link">An Introductory Guide to Artificial Intelligence for Legal Professionals</text:a>, Wolters Kluwer, 2020.</text:p>
        </text:list-item>
      </text:list>
      <text:list text:style-name="List_20_1" text:continue-numbering="false">
        <text:list-item>
          <text:p text:style-name="List_20_1_Content_First"> 2019 - Grzegorz J. Nalepa, Krzysztof Kutt, Barbara Giżycka, Paweł Jemioło,  Szymon Bobek    <text:span text:style-name="Emphasis"><text:a xlink:type="simple" xlink:href="https://doi.org/10.3390/s19112509" text:style-name="Internet_20_link" text:visited-style-name="Visited_20_Internet_20_Link">Analysis and Use of the Emotional Context with Wearable Devices for Games and Intelligent Assistants</text:a></text:span>, Sensors 2019, 19(11), 2509; <text:a xlink:type="simple" xlink:href="https://doi.org/10.3390/s19112509" text:style-name="Internet_20_link" text:visited-style-name="Visited_20_Internet_20_Link">https://doi.org/10.3390/s19112509</text:a>,</text:p>
        </text:list-item>
        <text:list-item>
          <text:p text:style-name="List_20_1_Content_Last"> 2019 - Grzegorz J. Nalepa, Krzysztof Kutt, Szymon Bobek, <text:span text:style-name="Emphasis"><text:a xlink:type="simple" xlink:href="https://doi.org/10.1016/j.future.2018.02.033" text:style-name="Internet_20_link" text:visited-style-name="Visited_20_Internet_20_Link">Mobile platform for affective context-aware systems</text:a></text:span>, Future Generation Computer Systems, Volume 92, March 2019, Pages 490-503, <text:a xlink:type="simple" xlink:href="https://doi.org/10.1016/j.future.2018.02.033" text:style-name="Internet_20_link" text:visited-style-name="Visited_20_Internet_20_Link">https://doi.org/10.1016/j.future.2018.02.033</text:a></text:p>
        </text:list-item>
      </text:list>
      <text:list text:style-name="List_20_1" text:continue-numbering="false">
        <text:list-item>
          <text:p text:style-name="LastListParagraph_List_20_1_Content_First"> <text:span text:style-name="Strong_20_Emphasis">2018 - Grzegorz J. Nalepa <text:span text:style-name="Emphasis"><text:a xlink:type="simple" xlink:href="https://www.springer.com/gp/book/9783319666549" text:style-name="Internet_20_link" text:visited-style-name="Visited_20_Internet_20_Link">Modeling with Rules Using Semantic Knowledge Engineering</text:a></text:span>, Intelligent Systems Reference Library, Vol. 130, ISBN: 978-3-319-66654-9, Pages: XXIV, 435, Springer International Publishing, 2017 (Copyright 2018), DOI 10.1007/978-3-319-66655-6</text:span></text:p>
        </text:list-item>
      </text:list>
      <text:list text:style-name="List_20_1" text:continue-numbering="false">
        <text:list-item>
          <text:p text:style-name="List_20_1_Content_First"> <text:span text:style-name="Strong_20_Emphasis">2018 - Grzegorz J. Nalepa and Joachim Baumeister (Eds.) <text:span text:style-name="Emphasis"><text:a xlink:type="simple" xlink:href="https://www.springer.com/gp/book/9783319641607" text:style-name="Internet_20_link" text:visited-style-name="Visited_20_Internet_20_Link">Synergies Between Knowledge Engineering and Software Engineering</text:a></text:span>, Advances in Intelligent Systems and Computing, Vol. 626,  Springer International Publishing, 2017 Copyright (2018), ISBN: 978-3-319-64160-7 Pages: XIV, 294, DOI 10.1007/978-3-319-64161-4</text:span></text:p>
        </text:list-item>
        <text:list-item>
          <text:p text:style-name="List_20_1_Content"> 2018 - Szymon Bobek, Grzegorz J. Nalepa, Mateusz Ślażyński, <text:span text:style-name="Emphasis"><text:a xlink:type="simple" xlink:href="https://doi.org/10.1111/exsy.12328" text:style-name="Internet_20_link" text:visited-style-name="Visited_20_Internet_20_Link">HeaRTDroid -- rule engine for mobile and context-aware expert systems</text:a></text:span>, Expert Systems, Volume 36, Issue 1 February 2019 e12328, <text:a xlink:type="simple" xlink:href="https://doi.org/10.1111/exsy.12328" text:style-name="Internet_20_link" text:visited-style-name="Visited_20_Internet_20_Link">https://doi.org/10.1111/exsy.12328</text:a></text:p>
        </text:list-item>
        <text:list-item>
          <text:p text:style-name="List_20_1_Content_Last"> 2018 - Angelo Costa, Paulo Novais, Vicente Julian, Grzegorz J. Nalepa, <text:span text:style-name="Emphasis"><text:a xlink:type="simple" xlink:href="https://www.sciencedirect.com/science/article/pii/S1071581918302660" text:style-name="Internet_20_link" text:visited-style-name="Visited_20_Internet_20_Link">Cognitive assistants</text:a></text:span>, International Journal of Human-Computer Studies, Volume 117, September 2018, Pages 1-3, <text:a xlink:type="simple" xlink:href="https://doi.org/10.1016/j.ijhcs.2018.05.008" text:style-name="Internet_20_link" text:visited-style-name="Visited_20_Internet_20_Link">https://doi.org/10.1016/j.ijhcs.2018.05.008</text:a></text:p>
        </text:list-item>
      </text:list>
      <text:h text:style-name="Heading_20_2" text:outline-level="2"><text:bookmark-start text:name="__RefHeading___selected_recent_activities_5"/><text:bookmark-start text:name="selected_recent_activities"/>Selected Recent Activities<text:bookmark-end text:name="__RefHeading___selected_recent_activities_5"/><text:bookmark-end text:name="selected_recent_activities"/></text:h>
      <text:list text:style-name="List_20_1" text:continue-numbering="false">
        <text:list-item>
          <text:p text:style-name="List_20_1_Content_First"> Organizing Comittee Chair of the <text:a xlink:type="simple" xlink:href="https://ecai2023.eu" text:style-name="Internet_20_link" text:visited-style-name="Visited_20_Internet_20_Link">26th European Conference on Artificial Intelligence ECAI 2023</text:a></text:p>
        </text:list-item>
        <text:list-item>
          <text:p text:style-name="List_20_1_Content"> Polish coordinator of the international <text:a xlink:type="simple" xlink:href="https://xpm.project.uj.edu.pl/" text:style-name="Internet_20_link" text:visited-style-name="Visited_20_Internet_20_Link">CHISTERA XPM</text:a> project on eXplainable AI in Predictive Maintenance </text:p>
        </text:list-item>
        <text:list-item>
          <text:p text:style-name="List_20_1_Content"> Head of the <text:a xlink:type="simple" xlink:href="https://jahcai.id.uj.edu.pl" text:style-name="Internet_20_link" text:visited-style-name="Visited_20_Internet_20_Link">Jagiellonian Human-Centered Artificial Intelligence Lab</text:a></text:p>
        </text:list-item>
        <text:list-item>
          <text:p text:style-name="List_20_1_Content"> International coordinator of the <text:a xlink:type="simple" xlink:href="http://pacmel.geist.re/" text:style-name="Internet_20_link" text:visited-style-name="Visited_20_Internet_20_Link">CHISTERA Pacmel projectl</text:a> in intelligent data analytics and knowledge integration for Industry 4.0</text:p>
        </text:list-item>
        <text:list-item>
          <text:p text:style-name="List_20_1_Content"> Guest Editor, with J. Gama, O. Fink, A. Bifet, D. Camacho of <text:span text:style-name="Emphasis"><text:a xlink:type="simple" xlink:href="https://www.mdpi.com/journal/sensors/special_issues/predictive_maintenance_sensor" text:style-name="Internet_20_link" text:visited-style-name="Visited_20_Internet_20_Link">Machine Learning from Heterogeneous Condition Monitoring Sensor Data for Predictive Maintenance and Smart Industry</text:a></text:span> of <text:a xlink:type="simple" xlink:href="https://www.mdpi.com/journal/sensors" text:style-name="Internet_20_link" text:visited-style-name="Visited_20_Internet_20_Link">Sensors</text:a>, 2022</text:p>
        </text:list-item>
        <text:list-item>
          <text:p text:style-name="List_20_1_Content_Last"> Guest Editor, with M. Grzegorzek, J. M. Juarez, J. F. Rauthmann of <text:span text:style-name="Emphasis"><text:a xlink:type="simple" xlink:href="https://www.mdpi.com/journal/sensors/special_issues/behav_sense" text:style-name="Internet_20_link" text:visited-style-name="Visited_20_Internet_20_Link">Special Issue Multimodal Sensing for Understanding Behavior and Personality</text:a></text:span> of <text:a xlink:type="simple" xlink:href="https://www.mdpi.com/journal/sensors" text:style-name="Internet_20_link" text:visited-style-name="Visited_20_Internet_20_Link">Sensors</text:a>, 2020</text:p>
        </text:list-item>
      </text:list>
      <text:h text:style-name="Heading_20_2" text:outline-level="2"><text:bookmark-start text:name="__RefHeading___interests_6"/><text:bookmark-start text:name="interests"/>Interests<text:bookmark-end text:name="__RefHeading___interests_6"/><text:bookmark-end text:name="interests"/></text:h>
      <text:p text:style-name="Text_20_body">My primary interests concern:</text:p>
      <text:list text:style-name="List_20_1" text:continue-numbering="false">
        <text:list-item>
          <text:p text:style-name="List_20_1_Content_First"> artificial intelligence</text:p>
        </text:list-item>
        <text:list-item>
          <text:p text:style-name="List_20_1_Content"> affective computing</text:p>
        </text:list-item>
        <text:list-item>
          <text:p text:style-name="List_20_1_Content"> context-aware systems</text:p>
        </text:list-item>
        <text:list-item>
          <text:p text:style-name="List_20_1_Content"> data-mining</text:p>
        </text:list-item>
        <text:list-item>
          <text:p text:style-name="List_20_1_Content"> evaluation, verification and validation of intelligent systems</text:p>
        </text:list-item>
        <text:list-item>
          <text:p text:style-name="List_20_1_Content"> knowledge-based intelligent systems</text:p>
        </text:list-item>
        <text:list-item>
          <text:p text:style-name="List_20_1_Content"> knowledge engineering and design</text:p>
        </text:list-item>
        <text:list-item>
          <text:p text:style-name="List_20_1_Content"> logic programming and Prolog</text:p>
        </text:list-item>
        <text:list-item>
          <text:p text:style-name="List_20_1_Content"> machine learning</text:p>
        </text:list-item>
        <text:list-item>
          <text:p text:style-name="List_20_1_Content"> rule-based expert systems</text:p>
        </text:list-item>
        <text:list-item>
          <text:p text:style-name="List_20_1_Content"> semantic web</text:p>
        </text:list-item>
        <text:list-item>
          <text:p text:style-name="List_20_1_Content"> semantic knowledge wikis</text:p>
        </text:list-item>
        <text:list-item>
          <text:p text:style-name="List_20_1_Content_Last"> software engineering</text:p>
        </text:list-item>
      </text:list>
      <text:h text:style-name="Heading_20_2" text:outline-level="2"><text:bookmark-start text:name="__RefHeading___conference_committees_7"/><text:bookmark-start text:name="conference_committees"/>Conference Committees<text:bookmark-end text:name="__RefHeading___conference_committees_7"/><text:bookmark-end text:name="conference_committees"/></text:h>
      <text:h text:style-name="Heading_20_3" text:outline-level="3"><text:bookmark-start text:name="__RefHeading___NoTitle_8"/><text:bookmark-start text:name="section"/>2022<text:bookmark-end text:name="__RefHeading___NoTitle_8"/><text:bookmark-end text:name="section"/></text:h>
      <text:list text:style-name="Numbering_20_1" text:continue-numbering="false">
        <text:list-item>
          <text:p text:style-name="Numbering_20_1_Content_First"> PC member of <text:a xlink:type="simple" xlink:href="http://www.cslab.cc/xi-ml-2022/" text:style-name="Internet_20_link" text:visited-style-name="Visited_20_Internet_20_Link">International Workshop on Explainable and Interpretable Machine Learning (XI-ML) 2022</text:a> held with <text:a xlink:type="simple" xlink:href="https://ki2022.gi.de" text:style-name="Internet_20_link" text:visited-style-name="Visited_20_Internet_20_Link">KI 2022 : 45th German Conference on Artificial Intelligence</text:a>, virtual, Trier, 19-23 September, 2022</text:p>
        </text:list-item>
        <text:list-item>
          <text:p text:style-name="Numbering_20_1_Content"> PC member of <text:a xlink:type="simple" xlink:href="http://ideal-conf.com/ideal2022" text:style-name="Internet_20_link" text:visited-style-name="Visited_20_Internet_20_Link">IDEAL 2022 (23rd International Conference on Intelligent Data Engineering and Automated Learning)</text:a> Nov 24-26, Hybrid in Manchester, 2022</text:p>
        </text:list-item>
        <text:list-item>
          <text:p text:style-name="Numbering_20_1_Content"> PC member of <text:a xlink:type="simple" xlink:href="https://inista2022.sigappfr.org/" text:style-name="Internet_20_link" text:visited-style-name="Visited_20_Internet_20_Link">International Conference on INnovations in Intelligent SysTems and Applications (INISTA 2022)</text:a>. August 8-10, Biarritz, France, 2022</text:p>
        </text:list-item>
        <text:list-item>
          <text:p text:style-name="Numbering_20_1_Content"> PC member of <text:a xlink:type="simple" xlink:href="https://abifet.wixsite.com/iotstream2022" text:style-name="Internet_20_link" text:visited-style-name="Visited_20_Internet_20_Link">IoTStream 2022 : 3rd Workshop and Tutorial on IoT Streams for Data-Driven Predictive Maintenance</text:a> Sep 19, 2022 - Sep 23, Grenoble, France, 2022</text:p>
        </text:list-item>
        <text:list-item>
          <text:p text:style-name="Numbering_20_1_Content"> PC member of <text:a xlink:type="simple" xlink:href="https://mrc.kriwi.de/" text:style-name="Internet_20_link" text:visited-style-name="Visited_20_Internet_20_Link">MRC – Human-Centric and Contextual Systems Thirteenth International Workshop Modelling | Reasoning | Context</text:a> workshop at IJCAI-ECAI 2022 – July 24, 2022 – Vienna, Austria, 2022</text:p>
        </text:list-item>
        <text:list-item>
          <text:p text:style-name="Numbering_20_1_Content"> PC member of <text:a xlink:type="simple" xlink:href="https://2022.declarativeai.net/" text:style-name="Internet_20_link" text:visited-style-name="Visited_20_Internet_20_Link">Declarative AI 2022: Rules, Reasoning, Decisions, and Explanations</text:a> Berlin Virtual, 26-30 September 2022</text:p>
        </text:list-item>
        <text:list-item>
          <text:p text:style-name="Numbering_20_1_Content"> PC member of <text:a xlink:type="simple" xlink:href="https://iccci.pwr.edu.pl/2022/" text:style-name="Internet_20_link" text:visited-style-name="Visited_20_Internet_20_Link">14th International Conference on Computational Collective Intelligence</text:a> Hammamet, Tunisia, 28-30 September 2022</text:p>
        </text:list-item>
        <text:list-item>
          <text:p text:style-name="Numbering_20_1_Content"> PC member of <text:a xlink:type="simple" xlink:href="https://www.iccs-meeting.org/iccs2022/" text:style-name="Internet_20_link" text:visited-style-name="Visited_20_Internet_20_Link">International Conference on Computational Science (2022)</text:a> London, United Kingdom, 21-23 June, 2022   </text:p>
        </text:list-item>
        <text:list-item>
          <text:p text:style-name="Numbering_20_1_Content"> PC member of <text:a xlink:type="simple" xlink:href="https://epia2022.inesc-id.pt/" text:style-name="Internet_20_link" text:visited-style-name="Visited_20_Internet_20_Link">EPIA 2022 21st EPIA Conference on Artificial Intelligence</text:a>, Porto, August 31-September 2, 2022</text:p>
        </text:list-item>
        <text:list-item>
          <text:p text:style-name="Numbering_20_1_Content"> PC member of <text:a xlink:type="simple" xlink:href="https://www.idc2022.de/" text:style-name="Internet_20_link" text:visited-style-name="Visited_20_Internet_20_Link">Intelligent Distributed Computing symposium IDC'22 (IDC2022)</text:a>, Bremen, online, September 14-16, 2022 </text:p>
        </text:list-item>
        <text:list-item>
          <text:p text:style-name="Numbering_20_1_Content"> Co-chair of <text:a xlink:type="simple" xlink:href="https://www.geist.re/praxai:start2022" text:style-name="Internet_20_link" text:visited-style-name="Visited_20_Internet_20_Link">Practical applications of explainable artificial intelligence methods (PRAXAI)</text:a> special session at <text:a xlink:type="simple" xlink:href="https://dsaa2021.dcc.fc.up.pt/" text:style-name="Internet_20_link" text:visited-style-name="Visited_20_Internet_20_Link">9th IEEE International Conference on Data Science and Advanced Analytics</text:a> October 13-16, China, 2022</text:p>
        </text:list-item>
        <text:list-item>
          <text:p text:style-name="Numbering_20_1_Content_Last"> PC member of <text:a xlink:type="simple" xlink:href="https://aciids.pwr.edu.pl/2022/" text:style-name="Internet_20_link" text:visited-style-name="Visited_20_Internet_20_Link">14th Asian Conference on Intelligent Information and Database Systems</text:a> Ho Chi Minh City, Vietnam, November 28-30, 2022</text:p>
        </text:list-item>
      </text:list>
      <text:h text:style-name="Heading_20_3" text:outline-level="3"><text:bookmark-start text:name="__RefHeading___NoTitle_9"/><text:bookmark-start text:name="section1"/>2021<text:bookmark-end text:name="__RefHeading___NoTitle_9"/><text:bookmark-end text:name="section1"/></text:h>
      <text:list text:style-name="Numbering_20_1" text:continue-numbering="false">
        <text:list-item>
          <text:p text:style-name="Numbering_20_1_Content_First"> Co-chair of <text:a xlink:type="simple" xlink:href="https://www.geist.re/xaila:xaila2021icail" text:style-name="Internet_20_link" text:visited-style-name="Visited_20_Internet_20_Link">4th International Workshop on eXplainable and Responsible AI and Law (XAILA2021@ICAIL2021)</text:a> at the <text:a xlink:type="simple" xlink:href="https://icail.lawgorithm.com.br/" text:style-name="Internet_20_link" text:visited-style-name="Visited_20_Internet_20_Link">18th International Conference on Artificial Intelligence and Law (ICAIL 2021)</text:a> held in Sao Paulo, Brazil (entirely online), 21 June 2021 </text:p>
        </text:list-item>
        <text:list-item>
          <text:p text:style-name="Numbering_20_1_Content"> Co-chair of <text:a xlink:type="simple" xlink:href="https://sites.google.com/g.uporto.pt/ddpdm2021/home" text:style-name="Internet_20_link" text:visited-style-name="Visited_20_Internet_20_Link">Special Session: XPdM 2021 - Data-Driven Predictive Maintenance for Industry 4.0</text:a> IEEE DSAA 2021, Porto-Portugal, October 06-09, 2021</text:p>
        </text:list-item>
        <text:list-item>
          <text:p text:style-name="Numbering_20_1_Content"> PC member of <text:a xlink:type="simple" xlink:href="https://ideal-conf.com/ideal2021" text:style-name="Internet_20_link" text:visited-style-name="Visited_20_Internet_20_Link">International Conference on Intelligent Data Engineering and Automated Learning (IDEAL)</text:a> online 2021</text:p>
        </text:list-item>
        <text:list-item>
          <text:p text:style-name="Numbering_20_1_Content"> PC member of <text:a xlink:type="simple" xlink:href="https://ictai.computer.org/2021/" text:style-name="Internet_20_link" text:visited-style-name="Visited_20_Internet_20_Link">33rd IEEE International Conference on Tools with Artificial Intelligence (ICTAI)</text:a> online, 2021</text:p>
        </text:list-item>
        <text:list-item>
          <text:p text:style-name="Numbering_20_1_Content"> PC member of <text:a xlink:type="simple" xlink:href="https://ijcai-21.org/" text:style-name="Internet_20_link" text:visited-style-name="Visited_20_Internet_20_Link">30th International Joint Conference on Artificial Intelligence (IJCAI-21)</text:a> 19th -26th August, Montreal, 2021</text:p>
        </text:list-item>
        <text:list-item>
          <text:p text:style-name="Numbering_20_1_Content"> PC member of <text:a xlink:type="simple" xlink:href="http://inista.org/inista21/" text:style-name="Internet_20_link" text:visited-style-name="Visited_20_Internet_20_Link">IEEE nternational Symposium on INnovations in Intelligent SysTems and Applications (INISTA 2021)</text:a> Kocaeli, Turkey, August 25-27, 2021</text:p>
        </text:list-item>
        <text:list-item>
          <text:p text:style-name="Numbering_20_1_Content"> PC member of <text:a xlink:type="simple" xlink:href="http://mrc.kriwi.de/2021/MRC-HCCS – Human-Centric and Contextual Systems Twelfth International Workshop Modelling" text:style-name="Internet_20_link" text:visited-style-name="Visited_20_Internet_20_Link"> Reasoning | Context</text:a> Held as a workshop at IJCAI 2021 – August, 19th &amp; 20th – Montréal, Quebec, Canada </text:p>
        </text:list-item>
        <text:list-item>
          <text:p text:style-name="Numbering_20_1_Content"> PC member of <text:a xlink:type="simple" xlink:href="https://declarativeai2021.net/" text:style-name="Internet_20_link" text:visited-style-name="Visited_20_Internet_20_Link">5th International Joint Conference on Rules and Reasoning (RuleML+RR 2021)</text:a> 8-15 September 2021, Leuven, Belgium</text:p>
        </text:list-item>
        <text:list-item>
          <text:p text:style-name="Numbering_20_1_Content"> Co-chair of <text:a xlink:type="simple" xlink:href="https://www.geist.re/praxai:start2021" text:style-name="Internet_20_link" text:visited-style-name="Visited_20_Internet_20_Link">Practical applications of explainable artificial intelligence methods (PRAXAI)</text:a> special session at <text:a xlink:type="simple" xlink:href="https://dsaa2021.dcc.fc.up.pt/" text:style-name="Internet_20_link" text:visited-style-name="Visited_20_Internet_20_Link">8th IEEE International Conference on Data Science and Advanced Analytics</text:a>, Porto, Portugal 2021</text:p>
        </text:list-item>
        <text:list-item>
          <text:p text:style-name="Numbering_20_1_Content"> Co-chair of <text:a xlink:type="simple" xlink:href="https://www.geist.re/sedami:start2021" text:style-name="Internet_20_link" text:visited-style-name="Visited_20_Internet_20_Link">Semantic Data Mining (SEDAMI) Workshop 2021</text:a> co-located with <text:a xlink:type="simple" xlink:href="https://ijcai-21.org/" text:style-name="Internet_20_link" text:visited-style-name="Visited_20_Internet_20_Link">30th International Joint Conference on Artificial Intelligence (IJCAI-21)</text:a> 19th -26th August, Montreal, 2021</text:p>
        </text:list-item>
        <text:list-item>
          <text:p text:style-name="Numbering_20_1_Content"> PC member of <text:a xlink:type="simple" xlink:href="https://www.appia.pt/epia2021" text:style-name="Internet_20_link" text:visited-style-name="Visited_20_Internet_20_Link">Special Track on Ambient Intelligence and Affective Environments (AmIA Environments 2021) 20th Portuguese Conference on Artificial Intelligence - EPIA 2021 (Online)</text:a> 7th-9th September, Portugal, 2021</text:p>
        </text:list-item>
        <text:list-item>
          <text:p text:style-name="Numbering_20_1_Content"> PC member of <text:a xlink:type="simple" xlink:href="https://iccci.pwr.edu.pl/2021/" text:style-name="Internet_20_link" text:visited-style-name="Visited_20_Internet_20_Link">13th International Conference on Computational Collective Intelligence</text:a> Rhodes, Greece, 29 September – 1 October 2021 </text:p>
        </text:list-item>
        <text:list-item>
          <text:p text:style-name="Numbering_20_1_Content"> PC member of <text:a xlink:type="simple" xlink:href="https://www.iccs-meeting.org/iccs2021/" text:style-name="Internet_20_link" text:visited-style-name="Visited_20_Internet_20_Link">International Conference on Computational Science 2021</text:a> Krakow, Poland, 16-18 June, 2021</text:p>
        </text:list-item>
        <text:list-item>
          <text:p text:style-name="Numbering_20_1_Content"> PC member of <text:a xlink:type="simple" xlink:href="https://aciids.pwr.edu.pl/2021/" text:style-name="Internet_20_link" text:visited-style-name="Visited_20_Internet_20_Link">13th Asian Conference on Intelligent Information and Database Systems ACIIDS</text:a> 7-10 April 2021 OnLine</text:p>
        </text:list-item>
        <text:list-item>
          <text:p text:style-name="Numbering_20_1_Content"> PC member of <text:a xlink:type="simple" xlink:href="https://www.iberamia.org/iberamia/iberamia2021/" text:style-name="Internet_20_link" text:visited-style-name="Visited_20_Internet_20_Link">IBERAMIA 2020/1 (17th Ibero-American Conference on Artificial Intelligence)</text:a>, Abril/May’2021 Cartagena de Indias, Colombia, 2021 - rescheduled</text:p>
        </text:list-item>
        <text:list-item>
          <text:p text:style-name="Numbering_20_1_Content_Last"> PC member of <text:a xlink:type="simple" xlink:href="http://www.ifsa-eusflat2021.eu/" text:style-name="Internet_20_link" text:visited-style-name="Visited_20_Internet_20_Link"> The 19th World Congress of the International Fuzzy Systems Association
The 12th Conference of the European Society for Fuzzy Logic and Technology jointly with the AGOP, IJCRS, and FQAS conferences</text:a>, Bratislava, September 19-24, 2021</text:p>
        </text:list-item>
      </text:list>
      <text:h text:style-name="Heading_20_3" text:outline-level="3"><text:bookmark-start text:name="__RefHeading___NoTitle_10"/><text:bookmark-start text:name="section2"/>2020<text:bookmark-end text:name="__RefHeading___NoTitle_10"/><text:bookmark-end text:name="section2"/></text:h>
      <text:list text:style-name="Numbering_20_1" text:continue-numbering="false">
        <text:list-item>
          <text:p text:style-name="Numbering_20_1_Content_First"> Co-Chair of <text:a xlink:type="simple" xlink:href="https://www.geist.re/xaila:xaila2020" text:style-name="Internet_20_link" text:visited-style-name="Visited_20_Internet_20_Link">EXplainable &amp; Responsible AI in Law (XAILA) Workshop (2020)</text:a> at <text:a xlink:type="simple" xlink:href="https://jurix2020.law.muni.cz/" text:style-name="Internet_20_link" text:visited-style-name="Visited_20_Internet_20_Link">33rd International Conference on Legal Knowledge and Information Systems​ (JURIX 2020)</text:a>, December 9-11, 2020, Brno, Czech Republic, Online</text:p>
        </text:list-item>
        <text:list-item>
          <text:p text:style-name="Numbering_20_1_Content"> PC member of <text:a xlink:type="simple" xlink:href="https://jurix2020.law.muni.cz/" text:style-name="Internet_20_link" text:visited-style-name="Visited_20_Internet_20_Link">33rd International Conference on Legal Knowledge and Information Systems​ (JURIX 2020)</text:a>, December 9-11, 2020, Brno, Czech Republic, Online</text:p>
        </text:list-item>
        <text:list-item>
          <text:p text:style-name="Numbering_20_1_Content"> PC member of <text:a xlink:type="simple" xlink:href="http://www.cslab.cc/xi-ml-2020/" text:style-name="Internet_20_link" text:visited-style-name="Visited_20_Internet_20_Link">International Workshop on Explainable and Interpretable Machine Learning (XI-ML) 2020</text:a>, co-located with KI 2020, Sept. 21, 2020, Bamberg, Germany</text:p>
        </text:list-item>
        <text:list-item>
          <text:p text:style-name="Numbering_20_1_Content"> Co-Chair of the <text:a xlink:type="simple" xlink:href="http://teaam.geist.re" text:style-name="Internet_20_link" text:visited-style-name="Visited_20_Internet_20_Link">2nd Workshop on Transparent, Explainable and Affective AI in Medical Systems (TEAAM)</text:a> to be held on the <text:a xlink:type="simple" xlink:href="http://icdm2020.bigke.org/" text:style-name="Internet_20_link" text:visited-style-name="Visited_20_Internet_20_Link">ICDM 2020: 20th IEEE International Conference on Data Mining</text:a> November 17-20, 2020, Sorrento, Italy</text:p>
        </text:list-item>
        <text:list-item>
          <text:p text:style-name="Numbering_20_1_Content"> PC member of <text:a xlink:type="simple" xlink:href="http://islab.di.uminho.pt/ideal2020" text:style-name="Internet_20_link" text:visited-style-name="Visited_20_Internet_20_Link">IDEAL 2020, the 21st International Conference on Intelligent Data Engineering and Automated Learning</text:a>, 4-6 November 2020, Guimarães, Portugal.</text:p>
        </text:list-item>
        <text:list-item>
          <text:p text:style-name="Numbering_20_1_Content"> Co-Chair of <text:a xlink:type="simple" xlink:href="https://abifet.wixsite.com/iotstream2020" text:style-name="Internet_20_link" text:visited-style-name="Visited_20_Internet_20_Link">2nd ECML/PKDD 2020 Workshop on IoT Streams for Data Driven Predictive Maintenance</text:a> <text:a xlink:type="simple" xlink:href="https://ecmlpkdd2020.net/" text:style-name="Internet_20_link" text:visited-style-name="Visited_20_Internet_20_Link">ECML-PKDD 2020</text:a>, September 14 –18, 2020, Ghent-Belgium  </text:p>
        </text:list-item>
        <text:list-item>
          <text:p text:style-name="Numbering_20_1_Content"> PC member of <text:a xlink:type="simple" xlink:href="http://mrc.kriwi.de/2020" text:style-name="Internet_20_link" text:visited-style-name="Visited_20_Internet_20_Link">MRC – Human-Centric and Contextual Systems Eleventh International Workshop Modelling and Reasoning in Context</text:a>, Held at ECAI 2020 – Mon, 8th of June/August, Santiago de Compostela, Spain </text:p>
        </text:list-item>
        <text:list-item>
          <text:p text:style-name="Numbering_20_1_Content"> PC member of <text:a xlink:type="simple" xlink:href="https://iccci.pwr.edu.pl/2020/" text:style-name="Internet_20_link" text:visited-style-name="Visited_20_Internet_20_Link">ICCCI 2020 (12th International Conference on Computational Collective Intelligence)</text:a>, Da Nang, Viet Nam, November 30-December 3, 2020</text:p>
        </text:list-item>
        <text:list-item>
          <text:p text:style-name="Numbering_20_1_Content"> PC member of <text:a xlink:type="simple" xlink:href="https://epia2020.inesc-id.pt/" text:style-name="Internet_20_link" text:visited-style-name="Visited_20_Internet_20_Link">20th EPIA Conference on Artificial Intelligence</text:a>, September 2020, Lisbon, Portugal</text:p>
        </text:list-item>
        <text:list-item>
          <text:p text:style-name="Numbering_20_1_Content"> PC member of <text:a xlink:type="simple" xlink:href="http://ecai2020.eu/STAIRS" text:style-name="Internet_20_link" text:visited-style-name="Visited_20_Internet_20_Link">STAIRS2020@ECAI2020 (9th Starting Artificial Intelligence Research Symposium)</text:a>, August 30, Santiago de Compostella, Spain</text:p>
        </text:list-item>
        <text:list-item>
          <text:p text:style-name="Numbering_20_1_Content"> PC member of <text:a xlink:type="simple" xlink:href="https://www.ijcai20.org" text:style-name="Internet_20_link" text:visited-style-name="Visited_20_Internet_20_Link">The 29th International Joint Conference on Artificial Intelligence and the 17th Pacific Rim International Conference on Artificial Intelligence (IJCAI-PRICAI 2020)</text:a>, July 11th to July 17th, 2020, Yokohama, Japan.</text:p>
        </text:list-item>
        <text:list-item>
          <text:p text:style-name="Numbering_20_1_Content"> PC member of <text:a xlink:type="simple" xlink:href="https://2020.declarativeai.net/events/ruleml-rr" text:style-name="Internet_20_link" text:visited-style-name="Visited_20_Internet_20_Link">RuleML+RR 2020 (4th International Joint Conference on Rules and Reasoning)</text:a>, Oslo, Norway, June 29-July 1, 2020</text:p>
        </text:list-item>
        <text:list-item>
          <text:p text:style-name="Numbering_20_1_Content"> PC member of <text:a xlink:type="simple" xlink:href="http://kes2020.kesinternational.org/" text:style-name="Internet_20_link" text:visited-style-name="Visited_20_Internet_20_Link">KES-2020 (24th International Conference on Knowledge-Based and Intelligent Information &amp; Engineering Systems)</text:a> 16-18 September 2020, Verona, Italy</text:p>
        </text:list-item>
        <text:list-item>
          <text:p text:style-name="Numbering_20_1_Content"> PC member of <text:a xlink:type="simple" xlink:href="https://wims2020.sigappfr.org/" text:style-name="Internet_20_link" text:visited-style-name="Visited_20_Internet_20_Link">WIMS 2020 (10th International Conference on Web Intelligence, Mining and Semantics)</text:a>, 30th June - 3rd July 2020, Casino Barrière, Biarritz, France</text:p>
        </text:list-item>
        <text:list-item>
          <text:p text:style-name="Numbering_20_1_Content"> PC member of <text:a xlink:type="simple" xlink:href="http://ecai2020.eu/" text:style-name="Internet_20_link" text:visited-style-name="Visited_20_Internet_20_Link">ECAI 2020, the 24th European Conference on Artificial Intelligence</text:a>, August 29-September 2, 2020, Santiago de Compostella, Spain</text:p>
        </text:list-item>
        <text:list-item>
          <text:p text:style-name="Numbering_20_1_Content"> PC member of <text:a xlink:type="simple" xlink:href="http://inista.org/" text:style-name="Internet_20_link" text:visited-style-name="Visited_20_Internet_20_Link">INISTA 2020 - International Conference on INnovations in Intelligent SysTems and Applications</text:a>, August 24-26, 2020, Novi Sad, Serbia</text:p>
        </text:list-item>
        <text:list-item>
          <text:p text:style-name="Numbering_20_1_Content"> PC member of <text:a xlink:type="simple" xlink:href="https://aciids.pwr.edu.pl/2020/" text:style-name="Internet_20_link" text:visited-style-name="Visited_20_Internet_20_Link">12th Asian Conference on Intelligent Information and Database Systems (ACIIDS)</text:a> 23-26 March 2020 Phuket, Thailand</text:p>
        </text:list-item>
        <text:list-item>
          <text:p text:style-name="Numbering_20_1_Content"> PC member of <text:a xlink:type="simple" xlink:href="https://aaai.org/Conferences/AAAI-20/" text:style-name="Internet_20_link" text:visited-style-name="Visited_20_Internet_20_Link">The 34th AAAI Conference on Artificial Intelligence (AAAI-20)</text:a>, February 7-12, 2020, New York, NY, USA</text:p>
        </text:list-item>
        <text:list-item>
          <text:p text:style-name="Numbering_20_1_Content_Last"> Co-Chair, with Jacek Korski, (Famur S.A.), Edyta Brzychczy (AGH), Marcin Szpyrka (AGH) of a special session <text:a xlink:type="simple" xlink:href="http://szkolaeksploatacji.pl/sesja/inteligentne-metody-wielowymiarowej-analizy-danych-w-polskim-gornictwie-podziemnym/" text:style-name="Internet_20_link" text:visited-style-name="Visited_20_Internet_20_Link">Inteligentne metody wielowymiarowej analizy danych w kopalniach podziemnych</text:a> at the <text:a xlink:type="simple" xlink:href="http://szkolaeksploatacji.pl" text:style-name="Internet_20_link" text:visited-style-name="Visited_20_Internet_20_Link">XXIX School of Underground Mining Conference</text:a>, 24.02.2020, Kraków, Poland</text:p>
        </text:list-item>
      </text:list>
      <text:h text:style-name="Heading_20_3" text:outline-level="3"><text:bookmark-start text:name="__RefHeading___NoTitle_11"/><text:bookmark-start text:name="section3"/>2019<text:bookmark-end text:name="__RefHeading___NoTitle_11"/><text:bookmark-end text:name="section3"/></text:h>
      <text:list text:style-name="Numbering_20_1" text:continue-numbering="false">
        <text:list-item>
          <text:p text:style-name="Numbering_20_1_Content_First"> Co-chair of <text:a xlink:type="simple" xlink:href="https://www.geist.re/xaila:start2019" text:style-name="Internet_20_link" text:visited-style-name="Visited_20_Internet_20_Link">EXplainable AI in Law (XAILA) Workshop 2019</text:a> at JURIX 2019 December 11, 2019, Madrid, Spain </text:p>
        </text:list-item>
        <text:list-item>
          <text:p text:style-name="Numbering_20_1_Content"> PC member of <text:a xlink:type="simple" xlink:href="https://jurix2019.oeg-upm.net/" text:style-name="Internet_20_link" text:visited-style-name="Visited_20_Internet_20_Link">JURIX 2019 The 32nd International Conference on Legal Knowledge and Information Systems</text:a>, December 11-13, 2019, Madrid, Spain</text:p>
        </text:list-item>
        <text:list-item>
          <text:p text:style-name="Numbering_20_1_Content"> PC member of <text:a xlink:type="simple" xlink:href="http://www.confercare.manchester.ac.uk/events/ideal2019/" text:style-name="Internet_20_link" text:visited-style-name="Visited_20_Internet_20_Link">IDEAL 2019: 20th International Conference on Intelligent Data Engineering and Automated Learning</text:a>, Manchester, UK, November 14-16, 2019</text:p>
        </text:list-item>
        <text:list-item>
          <text:p text:style-name="Numbering_20_1_Content"> PC member of <text:a xlink:type="simple" xlink:href="https://www.idc2019.ru" text:style-name="Internet_20_link" text:visited-style-name="Visited_20_Internet_20_Link">13th International Symposium on Intelligent Distributed Computing (IDC 2019)</text:a> October 7-9, 2019 in Saint-Petersburg, Russia</text:p>
        </text:list-item>
        <text:list-item>
          <text:p text:style-name="Numbering_20_1_Content"> PC member and member of the DC PC of <text:a xlink:type="simple" xlink:href="https://rulemlrr19.inf.unibz.it" text:style-name="Internet_20_link" text:visited-style-name="Visited_20_Internet_20_Link">3rd International Joint Conference on Rules and Reasoning (RuleML+RR 2019)</text:a>, 16-19 September 2019, Bolzano, Italy</text:p>
        </text:list-item>
        <text:list-item>
          <text:p text:style-name="Numbering_20_1_Content"> PC member of <text:a xlink:type="simple" xlink:href="http://kes2019.kesinternational.org/" text:style-name="Internet_20_link" text:visited-style-name="Visited_20_Internet_20_Link">23rd International Conference on Knowledge-Based and Intelligent Information &amp; Engineering Systems(KES2019)</text:a>  September 4-6, 2019, Budapest, Hungary</text:p>
        </text:list-item>
        <text:list-item>
          <text:p text:style-name="Numbering_20_1_Content"> PC member of <text:a xlink:type="simple" xlink:href="http://iccci.sigappfr.org/" text:style-name="Internet_20_link" text:visited-style-name="Visited_20_Internet_20_Link">11th International Conference on Computational Collective Intelligence (ICCCI2019)</text:a>, France during September 4-6, 2019</text:p>
        </text:list-item>
        <text:list-item>
          <text:p text:style-name="Numbering_20_1_Content"> PC member of <text:a xlink:type="simple" xlink:href="https://ijcai19.org/" text:style-name="Internet_20_link" text:visited-style-name="Visited_20_Internet_20_Link">IJCAI-19: 28th International Joint Conference on Artificial Intelligence</text:a>,  August 10-16, 2019, Macao, China</text:p>
        </text:list-item>
        <text:list-item>
          <text:p text:style-name="Numbering_20_1_Content"> PC member of <text:a xlink:type="simple" xlink:href="http://www.inista.org/" text:style-name="Internet_20_link" text:visited-style-name="Visited_20_Internet_20_Link">INISTA 2019: International Symposium on INnovations in Intelligent SysTems and Applications</text:a>, Sofia, Bulgaria, July 3-5, 2019</text:p>
        </text:list-item>
        <text:list-item>
          <text:p text:style-name="Numbering_20_1_Content"> PC member of <text:a xlink:type="simple" xlink:href="http://www.fqas2019.units.it/" text:style-name="Internet_20_link" text:visited-style-name="Visited_20_Internet_20_Link">13th International Conference on Flexible Query Answering Systems</text:a> July 2-5, 2019, Amantea, Italy</text:p>
        </text:list-item>
        <text:list-item>
          <text:p text:style-name="Numbering_20_1_Content"> PC member of <text:a xlink:type="simple" xlink:href="http://ke.cau.ac.kr/wims2019/" text:style-name="Internet_20_link" text:visited-style-name="Visited_20_Internet_20_Link">9th International Conference on Web Intelligence, Mining and Semantics</text:a>, June 26-28, 2019, Seoul, South Korea </text:p>
        </text:list-item>
        <text:list-item>
          <text:p text:style-name="Numbering_20_1_Content"> PC member of Doctoral Consortium of <text:a xlink:type="simple" xlink:href="https://icail2019-cyberjustice.com/" text:style-name="Internet_20_link" text:visited-style-name="Visited_20_Internet_20_Link">International Conference on Artificial Intelligence and Law (ICAIL 2019)</text:a> June 17-21, 2019,Montréal (Qc.), Canada</text:p>
        </text:list-item>
        <text:list-item>
          <text:p text:style-name="Numbering_20_1_Content_Last"> PC member of <text:a xlink:type="simple" xlink:href="https://aciids.pwr.edu.pl/2019/" text:style-name="Internet_20_link" text:visited-style-name="Visited_20_Internet_20_Link">11th Asian Conference on Intelligent Information and Database Systems</text:a> 8-11 April 2019, Yogyakarta, Indonesia</text:p>
        </text:list-item>
      </text:list>
      <text:p text:style-name="Text_20_body">For the list of previous conferences I was involved in <text:a xlink:type="simple" xlink:href="https://gjn.re/wiki/conferences" text:style-name="Internet_20_link" text:visited-style-name="Visited_20_Internet_20_Link">see this separate page</text:a>.</text:p>
      <text:p text:style-name="Text_20_body">This includes mainly PCs on international conferences in years 2018(11), 2017(15), 2016(11), 2015(12), 2014(14), 2013(11), 2012(13), 2011(10), 2010(5), 2009(8), 2008(4), 2007(3).</text:p>
      <text:h text:style-name="Heading_20_2" text:outline-level="2"><text:bookmark-start text:name="__RefHeading___scientific_councils_12"/><text:bookmark-start text:name="scientific_councils"/>Scientific Councils<text:bookmark-end text:name="__RefHeading___scientific_councils_12"/><text:bookmark-end text:name="scientific_councils"/></text:h>
      <text:list text:style-name="List_20_1" text:continue-numbering="false">
        <text:list-item>
          <text:p text:style-name="List_20_1_Content_First"> Member of the <text:a xlink:type="simple" xlink:href="http://www.ibemag.pl/en/about-us/institute-council" text:style-name="Internet_20_link" text:visited-style-name="Visited_20_Internet_20_Link">Scientific Institute Council</text:a> of the <text:a xlink:type="simple" xlink:href="http://www.ibemag.pl/en/" text:style-name="Internet_20_link" text:visited-style-name="Visited_20_Internet_20_Link">Łukasiewicz Research Network – Institute of Innovative Technologies EMAG</text:a>, 2019-2025.</text:p>
        </text:list-item>
        <text:list-item>
          <text:p text:style-name="List_20_1_Content_Last"> Member of the <text:a xlink:type="simple" xlink:href="https://www.iitis.pl/en/council.php" text:style-name="Internet_20_link" text:visited-style-name="Visited_20_Internet_20_Link">Science Council</text:a> of the <text:a xlink:type="simple" xlink:href="https://www.iitis.pl/en" text:style-name="Internet_20_link" text:visited-style-name="Visited_20_Internet_20_Link">The Institute of Theoretical and Applied Informatics of the Polish Academy of Sciences (IITiS PAN)</text:a>, 2015-2018.</text:p>
        </text:list-item>
      </text:list>
      <text:h text:style-name="Heading_20_2" text:outline-level="2"><text:bookmark-start text:name="__RefHeading___editorial_boards_13"/><text:bookmark-start text:name="editorial_boards"/>Editorial Boards<text:bookmark-end text:name="__RefHeading___editorial_boards_13"/><text:bookmark-end text:name="editorial_boards"/></text:h>
      <text:list text:style-name="List_20_1" text:continue-numbering="false">
        <text:list-item>
          <text:p text:style-name="List_20_1_Content_First"> Member of the Editorial Board of the <text:a xlink:type="simple" xlink:href="https://www.mdpi.com/journal/engproc" text:style-name="Internet_20_link" text:visited-style-name="Visited_20_Internet_20_Link">Engineering Proceedings</text:a>, MDPI, 2020</text:p>
        </text:list-item>
        <text:list-item>
          <text:p text:style-name="List_20_1_Content"> Member of the Editorial Board of the <text:a xlink:type="simple" xlink:href="https://ps.psychopen.eu/" text:style-name="Internet_20_link" text:visited-style-name="Visited_20_Internet_20_Link">Personality Science</text:a>, PsychOpen, 2019</text:p>
        </text:list-item>
        <text:list-item>
          <text:p text:style-name="List_20_1_Content"> Member of the Editorial Board of the <text:a xlink:type="simple" xlink:href="https://www.mdpi.com/journal/sensors/sectioneditors/Intelligent_Sensors" text:style-name="Internet_20_link" text:visited-style-name="Visited_20_Internet_20_Link">Intelligent Sensors Section</text:a> of the <text:a xlink:type="simple" xlink:href="https://www.mdpi.com/journal/sensors" text:style-name="Internet_20_link" text:visited-style-name="Visited_20_Internet_20_Link">Sensors Journal</text:a> by MDPI, since 2019</text:p>
        </text:list-item>
        <text:list-item>
          <text:p text:style-name="List_20_1_Content"> Member of the <text:a xlink:type="simple" xlink:href="http://www.kesinternational.org/journal/reviewboard.php" text:style-name="Internet_20_link" text:visited-style-name="Visited_20_Internet_20_Link">Editorial Review Board</text:a> of the <text:a xlink:type="simple" xlink:href="http://www.kesinternational.org/journal/" text:style-name="Internet_20_link" text:visited-style-name="Visited_20_Internet_20_Link">KES Journal
Innovation in Knowledge-Based and Intelligent Engineering Systems</text:a>, since 2015</text:p>
        </text:list-item>
        <text:list-item>
          <text:p text:style-name="List_20_1_Content"> Member of the <text:a xlink:type="simple" xlink:href="http://www.worldscientific.com/page/ijait/editorial-board" text:style-name="Internet_20_link" text:visited-style-name="Visited_20_Internet_20_Link">Editorial Board</text:a> of the <text:a xlink:type="simple" xlink:href="http://www.worldscientific.com/worldscinet/ijait" text:style-name="Internet_20_link" text:visited-style-name="Visited_20_Internet_20_Link">International Journal on Artificial Intelligence Tools</text:a>, World Scientific, since 2014.</text:p>
        </text:list-item>
        <text:list-item>
          <text:p text:style-name="List_20_1_Content"> Member of the Editorial Board of the <text:a xlink:type="simple" xlink:href="http://it.p.lodz.pl/course/view.php?id=12" text:style-name="Internet_20_link" text:visited-style-name="Visited_20_Internet_20_Link">Journal of Applied Computer Science</text:a> Editor-in-Chief Piotr S. Szczepaniak, Lodz University of Technology, since 2014.</text:p>
        </text:list-item>
        <text:list-item>
          <text:p text:style-name="List_20_1_Content_Last"> Member of the Editorial Board of the <text:a xlink:type="simple" xlink:href="http://csci.agh.edu.pl/" text:style-name="Internet_20_link" text:visited-style-name="Visited_20_Internet_20_Link">Computer Science Journal</text:a> (ISSN 1508-2806) published by the AGH University of Science and Technology, since 2011.</text:p>
        </text:list-item>
      </text:list>
      <text:h text:style-name="Heading_20_2" text:outline-level="2"><text:bookmark-start text:name="__RefHeading___reviewer_in_journals_14"/><text:bookmark-start text:name="reviewer_in_journals"/>Reviewer in Journals<text:bookmark-end text:name="__RefHeading___reviewer_in_journals_14"/><text:bookmark-end text:name="reviewer_in_journals"/></text:h>
      <text:list text:style-name="List_20_1" text:continue-numbering="false">
        <text:list-item>
          <text:p text:style-name="List_20_1_Content_First"> <text:a xlink:type="simple" xlink:href="http://www.mdpi.com/journal/energies" text:style-name="Internet_20_link" text:visited-style-name="Visited_20_Internet_20_Link">Energies</text:a>, MDPI, 2021</text:p>
        </text:list-item>
        <text:list-item>
          <text:p text:style-name="List_20_1_Content"> <text:a xlink:type="simple" xlink:href="https://www.sciencedirect.com/journal/knowledge-based-systems" text:style-name="Internet_20_link" text:visited-style-name="Visited_20_Internet_20_Link">Knowledge-Based Systems</text:a>, Elsevier, 2021</text:p>
        </text:list-item>
        <text:list-item>
          <text:p text:style-name="List_20_1_Content"> <text:a xlink:type="simple" xlink:href="https://www.sciencedirect.com/journal/information-systems" text:style-name="Internet_20_link" text:visited-style-name="Visited_20_Internet_20_Link">Information Systems</text:a>, Elsevier, 2020</text:p>
        </text:list-item>
        <text:list-item>
          <text:p text:style-name="List_20_1_Content"> <text:a xlink:type="simple" xlink:href="https://dl.acm.org/journal/tkdd" text:style-name="Internet_20_link" text:visited-style-name="Visited_20_Internet_20_Link">ACM Transactions on Knowledge Discovery from Data</text:a>, ACM, 2020</text:p>
        </text:list-item>
        <text:list-item>
          <text:p text:style-name="List_20_1_Content"> <text:a xlink:type="simple" xlink:href="https://www.sciencedirect.com/journal/neurocomputing" text:style-name="Internet_20_link" text:visited-style-name="Visited_20_Internet_20_Link">Neurocomputing</text:a>, Elsevier, 2020</text:p>
        </text:list-item>
        <text:list-item>
          <text:p text:style-name="List_20_1_Content"> <text:a xlink:type="simple" xlink:href="https://onlinelibrary.wiley.com/journal/14680394" text:style-name="Internet_20_link" text:visited-style-name="Visited_20_Internet_20_Link">Expert Systems</text:a>, Wiley, 2020</text:p>
        </text:list-item>
        <text:list-item>
          <text:p text:style-name="List_20_1_Content"> <text:a xlink:type="simple" xlink:href="https://www.sciencedirect.com/journal/data-and-knowledge-engineering" text:style-name="Internet_20_link" text:visited-style-name="Visited_20_Internet_20_Link">Data &amp; Knowledge Engineering</text:a>, Elsevier, 2020</text:p>
        </text:list-item>
        <text:list-item>
          <text:p text:style-name="List_20_1_Content"> <text:a xlink:type="simple" xlink:href="https://www.springer.com/journal/12652" text:style-name="Internet_20_link" text:visited-style-name="Visited_20_Internet_20_Link">Journal of Ambient Intelligence and Humanized Computing</text:a>, Springer, 2020,1</text:p>
        </text:list-item>
        <text:list-item>
          <text:p text:style-name="List_20_1_Content"> <text:a xlink:type="simple" xlink:href="https://www.sciencedirect.com/journal/computers-and-security" text:style-name="Internet_20_link" text:visited-style-name="Visited_20_Internet_20_Link">Computers &amp; Security</text:a>, Elsevier, 2020</text:p>
        </text:list-item>
        <text:list-item>
          <text:p text:style-name="List_20_1_Content"> <text:a xlink:type="simple" xlink:href="https://www.springer.com/journal/521" text:style-name="Internet_20_link" text:visited-style-name="Visited_20_Internet_20_Link">Neural Computing and Applications</text:a>, Springer, 2020,1</text:p>
        </text:list-item>
        <text:list-item>
          <text:p text:style-name="List_20_1_Content"> <text:a xlink:type="simple" xlink:href="https://www.iospress.com/catalog/journals/ai-communications" text:style-name="Internet_20_link" text:visited-style-name="Visited_20_Internet_20_Link">AI Communications</text:a>, IOS Press, 2020</text:p>
        </text:list-item>
        <text:list-item>
          <text:p text:style-name="List_20_1_Content"> <text:a xlink:type="simple" xlink:href="https://www.sciencedirect.com/journal/information-processing-in-agriculture" text:style-name="Internet_20_link" text:visited-style-name="Visited_20_Internet_20_Link">Information Processing in Agriculture</text:a>, Elsevier, 2020</text:p>
        </text:list-item>
        <text:list-item>
          <text:p text:style-name="List_20_1_Content"> <text:a xlink:type="simple" xlink:href="https://www.atlantis-press.com/journals/ijcis" text:style-name="Internet_20_link" text:visited-style-name="Visited_20_Internet_20_Link">International Journal of Computational Intelligence Systems</text:a>, Atlantic Press, 2020</text:p>
        </text:list-item>
        <text:list-item>
          <text:p text:style-name="List_20_1_Content"> <text:a xlink:type="simple" xlink:href="https://www.mdpi.com/journal/engproc" text:style-name="Internet_20_link" text:visited-style-name="Visited_20_Internet_20_Link">Engineering Proceedings</text:a>, MDPI, 2020</text:p>
        </text:list-item>
        <text:list-item>
          <text:p text:style-name="List_20_1_Content"> <text:a xlink:type="simple" xlink:href="https://www.sciencedirect.com/journal/journal-of-parallel-and-distributed-computing" text:style-name="Internet_20_link" text:visited-style-name="Visited_20_Internet_20_Link">Journal of Parallel and Distributed Computing</text:a>, Elsevier, 2020</text:p>
        </text:list-item>
        <text:list-item>
          <text:p text:style-name="List_20_1_Content"> <text:a xlink:type="simple" xlink:href="https://www.mdpi.com/journal/processes" text:style-name="Internet_20_link" text:visited-style-name="Visited_20_Internet_20_Link">Processes Journal</text:a>, MDPI, 2020</text:p>
        </text:list-item>
        <text:list-item>
          <text:p text:style-name="List_20_1_Content"> <text:a xlink:type="simple" xlink:href="http://aij.ijcai.org/" text:style-name="Internet_20_link" text:visited-style-name="Visited_20_Internet_20_Link">Artificial Intelligence Journal</text:a>, Elsevier, 2020</text:p>
        </text:list-item>
        <text:list-item>
          <text:p text:style-name="List_20_1_Content"> <text:a xlink:type="simple" xlink:href="https://www.sciencedirect.com/journal/information-fusion" text:style-name="Internet_20_link" text:visited-style-name="Visited_20_Internet_20_Link">Information Fusion</text:a>, Elsevier, 2020</text:p>
        </text:list-item>
        <text:list-item>
          <text:p text:style-name="List_20_1_Content"> <text:a xlink:type="simple" xlink:href="https://onlinelibrary.wiley.com/journal/10990984" text:style-name="Internet_20_link" text:visited-style-name="Visited_20_Internet_20_Link">European Journal of Personality</text:a>, Wiley, 2019</text:p>
        </text:list-item>
        <text:list-item>
          <text:p text:style-name="List_20_1_Content"> <text:a xlink:type="simple" xlink:href="https://onlinelibrary.wiley.com/journal/15206858" text:style-name="Internet_20_link" text:visited-style-name="Visited_20_Internet_20_Link">Systems Engineering</text:a>, Wiley, 2019</text:p>
        </text:list-item>
        <text:list-item>
          <text:p text:style-name="List_20_1_Content"> <text:a xlink:type="simple" xlink:href="https://www.mdpi.com/journal/applsci" text:style-name="Internet_20_link" text:visited-style-name="Visited_20_Internet_20_Link">Applied Sciences</text:a>, MDPI, 2019, 2020</text:p>
        </text:list-item>
        <text:list-item>
          <text:p text:style-name="List_20_1_Content"> <text:a xlink:type="simple" xlink:href="https://www.tandfonline.com/toc/uism20/current" text:style-name="Internet_20_link" text:visited-style-name="Visited_20_Internet_20_Link">Information Systems Management</text:a>, Taylor &amp; Francis, 2019</text:p>
        </text:list-item>
        <text:list-item>
          <text:p text:style-name="List_20_1_Content"> <text:a xlink:type="simple" xlink:href="https://www.journals.elsevier.com/journal-of-network-and-computer-applications" text:style-name="Internet_20_link" text:visited-style-name="Visited_20_Internet_20_Link">Journal of Network and Computer Applications</text:a>, Elsevier, 2019</text:p>
        </text:list-item>
        <text:list-item>
          <text:p text:style-name="List_20_1_Content"> <text:a xlink:type="simple" xlink:href="https://www.springer.com/engineering/computational+intelligence+and+complexity/journal/12652" text:style-name="Internet_20_link" text:visited-style-name="Visited_20_Internet_20_Link">Journal of Ambient Intelligence and Humanized Computing</text:a>, Springer, 2018</text:p>
        </text:list-item>
        <text:list-item>
          <text:p text:style-name="List_20_1_Content"> <text:a xlink:type="simple" xlink:href="https://www.journals.elsevier.com/applied-computing-and-informatics" text:style-name="Internet_20_link" text:visited-style-name="Visited_20_Internet_20_Link">Applied Computing and Informatics</text:a>, Elsevier, 2018</text:p>
        </text:list-item>
        <text:list-item>
          <text:p text:style-name="List_20_1_Content"> <text:a xlink:type="simple" xlink:href="http://www.journals.elsevier.com/international-journal-of-human-computer-studies" text:style-name="Internet_20_link" text:visited-style-name="Visited_20_Internet_20_Link">International Journal of Human-Computer Studies</text:a>, Elsevier, 2017</text:p>
        </text:list-item>
        <text:list-item>
          <text:p text:style-name="List_20_1_Content"> <text:a xlink:type="simple" xlink:href="https://www.amcs.uz.zgora.pl/" text:style-name="Internet_20_link" text:visited-style-name="Visited_20_Internet_20_Link">Applied Mathematics and Computer Science</text:a>, 2017</text:p>
        </text:list-item>
        <text:list-item>
          <text:p text:style-name="List_20_1_Content"> <text:a xlink:type="simple" xlink:href="https://www.journals.elsevier.com/data-and-knowledge-engineering/" text:style-name="Internet_20_link" text:visited-style-name="Visited_20_Internet_20_Link">Data &amp; Knowledge Engineering</text:a>, Elsevier, 2017</text:p>
        </text:list-item>
        <text:list-item>
          <text:p text:style-name="List_20_1_Content"> <text:a xlink:type="simple" xlink:href="http://ieeeaccess.ieee.org/" text:style-name="Internet_20_link" text:visited-style-name="Visited_20_Internet_20_Link">IEEE Access</text:a>, IEEE, 2017</text:p>
        </text:list-item>
        <text:list-item>
          <text:p text:style-name="List_20_1_Content"> <text:a xlink:type="simple" xlink:href="http://onlinelibrary.wiley.com/journal/10.1111/(ISSN)1468-0394" text:style-name="Internet_20_link" text:visited-style-name="Visited_20_Internet_20_Link">Expert Systems</text:a>, Wiley, 2017</text:p>
        </text:list-item>
        <text:list-item>
          <text:p text:style-name="List_20_1_Content"> <text:a xlink:type="simple" xlink:href="http://www.sciencedirect.com/science/journal/15741192" text:style-name="Internet_20_link" text:visited-style-name="Visited_20_Internet_20_Link">Pervasive and Mobile Computing</text:a>, Elsevier, 2017</text:p>
        </text:list-item>
        <text:list-item>
          <text:p text:style-name="List_20_1_Content"> <text:a xlink:type="simple" xlink:href="https://link.springer.com/journal/11119" text:style-name="Internet_20_link" text:visited-style-name="Visited_20_Internet_20_Link">Precision Agriculture</text:a>, Springer, 2016</text:p>
        </text:list-item>
        <text:list-item>
          <text:p text:style-name="List_20_1_Content"> <text:a xlink:type="simple" xlink:href="http://www.aiccsa.net/AICCSA2016/" text:style-name="Internet_20_link" text:visited-style-name="Visited_20_Internet_20_Link">13th ACS/IEEE International Conference on Computer Systems and Applications AICCSA 2016</text:a></text:p>
        </text:list-item>
        <text:list-item>
          <text:p text:style-name="List_20_1_Content"> I received an <text:a xlink:type="simple" xlink:href="http://www.reviewerpage.com/Grzegorz-J-Nalepa" text:style-name="Internet_20_link" text:visited-style-name="Visited_20_Internet_20_Link">Elsevier Recognized Reviewer</text:a> status in 2016.</text:p>
        </text:list-item>
        <text:list-item>
          <text:p text:style-name="List_20_1_Content"> <text:a xlink:type="simple" xlink:href="https://www.springer.com/engineering/computational+intelligence+and+complexity/journal/500" text:style-name="Internet_20_link" text:visited-style-name="Visited_20_Internet_20_Link">Soft Computing</text:a>, Springer, 2016</text:p>
        </text:list-item>
        <text:list-item>
          <text:p text:style-name="List_20_1_Content"> <text:a xlink:type="simple" xlink:href="http://www.journals.elsevier.com/expert-systems-with-applications/" text:style-name="Internet_20_link" text:visited-style-name="Visited_20_Internet_20_Link">
Expert Systems with Applications</text:a>, Elsevier, 2016</text:p>
        </text:list-item>
        <text:list-item>
          <text:p text:style-name="List_20_1_Content"> <text:a xlink:type="simple" xlink:href="http://www.journals.elsevier.com/future-generation-computer-systems/" text:style-name="Internet_20_link" text:visited-style-name="Visited_20_Internet_20_Link">Future Generation Computer Systems</text:a>, Elsevier, 2016, 2017, 2018, 2019, 2020</text:p>
        </text:list-item>
        <text:list-item>
          <text:p text:style-name="List_20_1_Content"> <text:a xlink:type="simple" xlink:href="http://ieee-indin2016.sciencesconf.org/" text:style-name="Internet_20_link" text:visited-style-name="Visited_20_Internet_20_Link">INDIN 2016 IEEE International Conference on Industrial Informatics</text:a> 18-21 July 2016, Futuroscope-Poitiers, France</text:p>
        </text:list-item>
        <text:list-item>
          <text:p text:style-name="List_20_1_Content"> <text:a xlink:type="simple" xlink:href="http://www.journals.elsevier.com/computer-standards-and-interfaces" text:style-name="Internet_20_link" text:visited-style-name="Visited_20_Internet_20_Link">Computer Standards &amp; Interfaces</text:a>, Elsevier, 2016</text:p>
        </text:list-item>
        <text:list-item>
          <text:p text:style-name="List_20_1_Content"> <text:a xlink:type="simple" xlink:href="https://www.springer.com/business+%26+management/business+information+systems/journal/10796" text:style-name="Internet_20_link" text:visited-style-name="Visited_20_Internet_20_Link">Information Systems Frontiers</text:a>, Springer, 2016</text:p>
        </text:list-item>
        <text:list-item>
          <text:p text:style-name="List_20_1_Content"> <text:a xlink:type="simple" xlink:href="https://taai.iitis.pl/taai" text:style-name="Internet_20_link" text:visited-style-name="Visited_20_Internet_20_Link">Theoretical and Applied Informatics</text:a>, Polish Academy of Sciences, 2016</text:p>
        </text:list-item>
        <text:list-item>
          <text:p text:style-name="List_20_1_Content"> <text:a xlink:type="simple" xlink:href="http://www.jucs.org/jucs_journal" text:style-name="Internet_20_link" text:visited-style-name="Visited_20_Internet_20_Link">Journal of Universal Computer Science</text:a>, 2015</text:p>
        </text:list-item>
        <text:list-item>
          <text:p text:style-name="List_20_1_Content"> Project Reviewer for the <text:a xlink:type="simple" xlink:href="http://www.fwo.be/en" text:style-name="Internet_20_link" text:visited-style-name="Visited_20_Internet_20_Link">Research Foundation - Flanders (FWO)</text:a>, 2015, 2016</text:p>
        </text:list-item>
        <text:list-item>
          <text:p text:style-name="List_20_1_Content"> <text:a xlink:type="simple" xlink:href="http://www.comsis.org/" text:style-name="Internet_20_link" text:visited-style-name="Visited_20_Internet_20_Link">International Journal of Computer Science and Information Systems</text:a>, 2014.</text:p>
        </text:list-item>
        <text:list-item>
          <text:p text:style-name="List_20_1_Content"> Project Reviewer for the <text:a xlink:type="simple" xlink:href="http://www.idi.mineco.gob.es/portal/site/MICINN/menuitem.26172fcf4eb029fa6ec7da6901432ea0/?vgnextoid=3d5167b99490f310VgnVCM1000001d04140aRCRD" text:style-name="Internet_20_link" text:visited-style-name="Visited_20_Internet_20_Link">Spanish National Evaluation and Foresight Agency (Agencia Nacional de Evaluación y Prospectiva (ANEP))</text:a>, 2014</text:p>
        </text:list-item>
        <text:list-item>
          <text:p text:style-name="List_20_1_Content"> Special Issues of <text:a xlink:type="simple" xlink:href="http://www.worldscientific.com/worldscinet/ijait" text:style-name="Internet_20_link" text:visited-style-name="Visited_20_Internet_20_Link">IJAIT</text:a> related to <text:a xlink:type="simple" xlink:href="http://wims14.csd.auth.gr/" text:style-name="Internet_20_link" text:visited-style-name="Visited_20_Internet_20_Link">WIMS 2014</text:a> and <text:a xlink:type="simple" xlink:href="http://wims2016.mines-ales.fr/" text:style-name="Internet_20_link" text:visited-style-name="Visited_20_Internet_20_Link">WIMS2016</text:a></text:p>
        </text:list-item>
        <text:list-item>
          <text:p text:style-name="List_20_1_Content"> <text:a xlink:type="simple" xlink:href="http://www.journals.elsevier.com/new-ideas-in-psychology" text:style-name="Internet_20_link" text:visited-style-name="Visited_20_Internet_20_Link">New Ideas in Psychology</text:a>, <text:a xlink:type="simple" xlink:href="http://www.elsevier.com" text:style-name="Internet_20_link" text:visited-style-name="Visited_20_Internet_20_Link">Elsevier</text:a>, 2014, 2020</text:p>
        </text:list-item>
        <text:list-item>
          <text:p text:style-name="List_20_1_Content"> <text:a xlink:type="simple" xlink:href="http://www.mmar.edu.pl/" text:style-name="Internet_20_link" text:visited-style-name="Visited_20_Internet_20_Link">19th International Conference on Methods and Models in Automation and Control (MMAR’2014)</text:a>, 2014.</text:p>
        </text:list-item>
        <text:list-item>
          <text:p text:style-name="List_20_1_Content"> <text:a xlink:type="simple" xlink:href="http://www.cc-pe.net/journalinfo" text:style-name="Internet_20_link" text:visited-style-name="Visited_20_Internet_20_Link">Concurrency and Computation: Practice and Experience</text:a>, Wiley, 2014.</text:p>
        </text:list-item>
        <text:list-item>
          <text:p text:style-name="List_20_1_Content"> <text:a xlink:type="simple" xlink:href="http://www.cai.sk" text:style-name="Internet_20_link" text:visited-style-name="Visited_20_Internet_20_Link">International Journal Computing and Informatics</text:a>, 2014, 2015.</text:p>
        </text:list-item>
        <text:list-item>
          <text:p text:style-name="List_20_1_Content"> <text:a xlink:type="simple" xlink:href="http://www.inderscience.com/jhome.php?jcode=ijwbc" text:style-name="Internet_20_link" text:visited-style-name="Visited_20_Internet_20_Link">International Journal of Web Based Communities</text:a>, 2014.</text:p>
        </text:list-item>
        <text:list-item>
          <text:p text:style-name="List_20_1_Content"> <text:a xlink:type="simple" xlink:href="http://icaisc.eu/" text:style-name="Internet_20_link" text:visited-style-name="Visited_20_Internet_20_Link">13,4,5,6,7,8th International Conference on Artificial Intelligence and Soft Computing ICAISC 2014-19, 2020</text:a></text:p>
        </text:list-item>
        <text:list-item>
          <text:p text:style-name="List_20_1_Content"> Project Reviewer for <text:a xlink:type="simple" xlink:href="http://www.ncn.gov.pl/?language=en" text:style-name="Internet_20_link" text:visited-style-name="Visited_20_Internet_20_Link">National Science Center - Narodowe Centrum Nauki - NCN</text:a>, 2011, 2013.</text:p>
        </text:list-item>
        <text:list-item>
          <text:p text:style-name="List_20_1_Content"> Project Reviewer for <text:a xlink:type="simple" xlink:href="http://www.fct.pt/index.phtml.en" text:style-name="Internet_20_link" text:visited-style-name="Visited_20_Internet_20_Link">Portugese FCT Foundation for Science and Technology</text:a>, 2012.</text:p>
        </text:list-item>
        <text:list-item>
          <text:p text:style-name="List_20_1_Content"> Project Reviewer for <text:a xlink:type="simple" xlink:href="http://www.chistera.eu/" text:style-name="Internet_20_link" text:visited-style-name="Visited_20_Internet_20_Link">ERA NET CHIST-ERA</text:a> European Coordinated Research on Long-term Challenges in Information and Communication Sciences &amp; Technologies ERA-Net, 2012, 2014.</text:p>
        </text:list-item>
        <text:list-item>
          <text:p text:style-name="List_20_1_Content"> <text:a xlink:type="simple" xlink:href="http://www.iospress.nl/journal/journal-of-intelligent-fuzzy-systems/" text:style-name="Internet_20_link" text:visited-style-name="Visited_20_Internet_20_Link">Journal of Intelligent &amp; Fuzzy Systems</text:a> by <text:a xlink:type="simple" xlink:href="http://www.iospress.nl/" text:style-name="Internet_20_link" text:visited-style-name="Visited_20_Internet_20_Link">IOS Press</text:a>, 2012.</text:p>
        </text:list-item>
        <text:list-item>
          <text:p text:style-name="List_20_1_Content"> Reviewer for  <text:a xlink:type="simple" xlink:href="http://www.tandf.co.uk/journals/TEIS" text:style-name="Internet_20_link" text:visited-style-name="Visited_20_Internet_20_Link">Enterprise Information Systems</text:a> by <text:a xlink:type="simple" xlink:href="http://www.taylorandfrancisgroup.com" text:style-name="Internet_20_link" text:visited-style-name="Visited_20_Internet_20_Link">Taylor &amp; Francis</text:a>, 2012.</text:p>
        </text:list-item>
        <text:list-item>
          <text:p text:style-name="List_20_1_Content"> <text:a xlink:type="simple" xlink:href="http://comjnl.oxfordjournals.org" text:style-name="Internet_20_link" text:visited-style-name="Visited_20_Internet_20_Link">The Computer Journal</text:a> by <text:a xlink:type="simple" xlink:href="http://www.oxfordjournals.org" text:style-name="Internet_20_link" text:visited-style-name="Visited_20_Internet_20_Link">Oxford Journals</text:a>, 2011.</text:p>
        </text:list-item>
        <text:list-item>
          <text:p text:style-name="List_20_1_Content"> <text:a xlink:type="simple" xlink:href="http://www.worldscinet.com/ijseke/" text:style-name="Internet_20_link" text:visited-style-name="Visited_20_Internet_20_Link">International Journal of Software Engineering and Knowledge Engineering</text:a>, by <text:a xlink:type="simple" xlink:href="http://www.worldscinet.com" text:style-name="Internet_20_link" text:visited-style-name="Visited_20_Internet_20_Link">World Scientific</text:a>, 2011.</text:p>
        </text:list-item>
        <text:list-item>
          <text:p text:style-name="List_20_1_Content"> <text:a xlink:type="simple" xlink:href="https://www.sciencedirect.com/journal/knowledge-based-systems" text:style-name="Internet_20_link" text:visited-style-name="Visited_20_Internet_20_Link">Knowledge-Based Systems Journal</text:a>, by <text:a xlink:type="simple" xlink:href="http://www.elsevier.com" text:style-name="Internet_20_link" text:visited-style-name="Visited_20_Internet_20_Link">Elsevier</text:a>, 2010, 2011, 2012, 2013, 2014, 2015, 2021</text:p>
        </text:list-item>
        <text:list-item>
          <text:p text:style-name="List_20_1_Content"> <text:a xlink:type="simple" xlink:href="http://www.informatica.si/" text:style-name="Internet_20_link" text:visited-style-name="Visited_20_Internet_20_Link">Informatica - International Journal of Computing and Informatics</text:a>, by <text:a xlink:type="simple" xlink:href="http://www.drustvo-informatika.si/" text:style-name="Internet_20_link" text:visited-style-name="Visited_20_Internet_20_Link">Slovenian Society Informatika</text:a>, 2010.</text:p>
        </text:list-item>
        <text:list-item>
          <text:p text:style-name="List_20_1_Content"> <text:a xlink:type="simple" xlink:href="http://www.springer.com/computer+science/lncs/transactions+cci?SGWID=0-173802-0-0-0" text:style-name="Internet_20_link" text:visited-style-name="Visited_20_Internet_20_Link">LNCS Transactions on Computational Collective Intelligence</text:a>, by <text:a xlink:type="simple" xlink:href="http://www.springer.com/" text:style-name="Internet_20_link" text:visited-style-name="Visited_20_Internet_20_Link">Springer</text:a>, 2010,11,13.</text:p>
        </text:list-item>
        <text:list-item>
          <text:p text:style-name="List_20_1_Content"> <text:a xlink:type="simple" xlink:href="http://www.elsevier.com/locate/datak" text:style-name="Internet_20_link" text:visited-style-name="Visited_20_Internet_20_Link">Data &amp; Knowledge Engineering Journal</text:a> by <text:a xlink:type="simple" xlink:href="http://www.elsevier.com" text:style-name="Internet_20_link" text:visited-style-name="Visited_20_Internet_20_Link">Elsevier</text:a>, 2010.</text:p>
        </text:list-item>
        <text:list-item>
          <text:p text:style-name="List_20_1_Content"> <text:a xlink:type="simple" xlink:href="http://www.tmrfindia.org/eseries/ebookV2.html" text:style-name="Internet_20_link" text:visited-style-name="Visited_20_Internet_20_Link">TMRF  e-Book Advances in Semantic Computing</text:a>, 2010 by <text:a xlink:type="simple" xlink:href="http://www.tmrfindia.org/" text:style-name="Internet_20_link" text:visited-style-name="Visited_20_Internet_20_Link">TMRF</text:a>.</text:p>
        </text:list-item>
        <text:list-item>
          <text:p text:style-name="List_20_1_Content_Last"> <text:a xlink:type="simple" xlink:href="http://oxygen.informatik.tu-cottbus.de/handbook/" text:style-name="Internet_20_link" text:visited-style-name="Visited_20_Internet_20_Link">Handbook of Research on Emerging Rule-Based Languages and Technologies: Open Solutions and Approaches</text:a>, <text:a xlink:type="simple" xlink:href="http://www.igi-global.com/reference/details.asp?id=34422" text:style-name="Internet_20_link" text:visited-style-name="Visited_20_Internet_20_Link">published in May 2009 by IGI Global</text:a></text:p>
        </text:list-item>
      </text:list>
      <text:h text:style-name="Heading_20_2" text:outline-level="2"><text:bookmark-start text:name="__RefHeading___editor_15"/><text:bookmark-start text:name="editor"/>Editor<text:bookmark-end text:name="__RefHeading___editor_15"/><text:bookmark-end text:name="editor"/></text:h>
      <text:list text:style-name="List_20_1" text:continue-numbering="false">
        <text:list-item>
          <text:p text:style-name="List_20_1_Content_First"> <text:span text:style-name="Strong_20_Emphasis">Guest Editor of a special issue</text:span>, with with J. Gama, O. Fink, A. Bifet, D. Camacho of <text:span text:style-name="Emphasis"><text:a xlink:type="simple" xlink:href="https://www.mdpi.com/journal/sensors/special_issues/predictive_maintenance_sensor" text:style-name="Internet_20_link" text:visited-style-name="Visited_20_Internet_20_Link">Machine Learning from Heterogeneous Condition Monitoring Sensor Data for Predictive Maintenance and Smart Industry</text:a></text:span>  Sensors, MDPI, 2022</text:p>
        </text:list-item>
        <text:list-item>
          <text:p text:style-name="List_20_1_Content"> Co-Editor <text:span text:style-name="Emphasis"><text:a xlink:type="simple" xlink:href="https://ceur-ws.org/Vol-3032/" text:style-name="Internet_20_link" text:visited-style-name="Visited_20_Internet_20_Link">SEDAMI 2021 International Workshop on Semantic Data Mining</text:a></text:span> Proceedings of the Workshop on Semantic Data Mining (SEDAMI) 2021 co-located with the 30th International Joint Conference on Artificial Intelligence (IJCAI 2021) Montreal-themed virtual reality, August 20, 2021 (Virtual Workshop), Edited by Martin Atzmueller, Grzegorz J. Nalepa, Szymon Bobek, Nada Lavrac</text:p>
        </text:list-item>
        <text:list-item>
          <text:p text:style-name="List_20_1_Content"> Co-Editor <text:span text:style-name="Emphasis"><text:a xlink:type="simple" xlink:href="https://ceur-ws.org/Vol-2891/" text:style-name="Internet_20_link" text:visited-style-name="Visited_20_Internet_20_Link">Proceedings of the 3rd EXplainable AI in Law Workshop (XAILA 2020) co-located with 33rd International Conference on Legal Knowledge and Information Systems (JURIX 2020) Prague, Czech Republic, December 9th, 2020.</text:a></text:span> CEUR-WS Vol-2891, edited by Grzegorz J. Nalepa, Michał Araszkiewicz, Martin Atzmueller, Bart Verheij, Szymon Bobek,</text:p>
        </text:list-item>
        <text:list-item>
          <text:p text:style-name="List_20_1_Content"> <text:span text:style-name="Strong_20_Emphasis">Guest Editor of a special issue</text:span> with M. Grzegorzek, J. M. Juarez, J. F. Rauthmann of <text:span text:style-name="Emphasis"><text:a xlink:type="simple" xlink:href="https://www.mdpi.com/journal/sensors/special_issues/behav_sense" text:style-name="Internet_20_link" text:visited-style-name="Visited_20_Internet_20_Link">Multimodal Sensing for Understanding Behavior and Personality</text:a></text:span> of <text:a xlink:type="simple" xlink:href="https://www.mdpi.com/journal/sensors" text:style-name="Internet_20_link" text:visited-style-name="Visited_20_Internet_20_Link">Sensors</text:a>, 2020</text:p>
        </text:list-item>
        <text:list-item>
          <text:p text:style-name="List_20_1_Content"> Co-Editor <text:span text:style-name="Emphasis"><text:a xlink:type="simple" xlink:href="https://ceur-ws.org/Vol-2681/" text:style-name="Internet_20_link" text:visited-style-name="Visited_20_Internet_20_Link">XAILA 2019 EXplainable AI in Law 2019</text:a></text:span> Proceedings of the 2nd EXplainable AI in Law Workshop (XAILA 2019) co-located with 32nd International Conference on Legal Knowledge and Information Systems (JURIX 2019) Madrid, Spain, December 11, 2019. Edited by Grzegorz J. Nalepa, Martin Atzmueller, Michał Araszkiewicz, Paulo Novais</text:p>
        </text:list-item>
        <text:list-item>
          <text:p text:style-name="List_20_1_Content"> Co-Editor of the <text:a xlink:type="simple" xlink:href="http://ceur-ws.org/Vol-2381/" text:style-name="Internet_20_link" text:visited-style-name="Visited_20_Internet_20_Link">Proceedings of the EXplainable AI in Law Workshop (XAILA 2018) - CEUR-WS Vol. 2381</text:a>, Groningen, The Netherlands, December 12th, 2018; Edited by: Grzegorz J. Nalepa, Martin Atzmueller, Michał Araszkiewicz, Paulo Novais</text:p>
        </text:list-item>
        <text:list-item>
          <text:p text:style-name="List_20_1_Content"> Co-Editor of the <text:a xlink:type="simple" xlink:href="http://ceur-ws.org/Vol-2166" text:style-name="Internet_20_link" text:visited-style-name="Visited_20_Internet_20_Link">Proceedings of the Workshop on Affective Computing and Context Awareness in Ambient Intelligence (AfCAI 2018)</text:a>, Valencia, Spain, April 19-20, 2018; Edited by: Grzegorz J. Nalepa, Vicente Julian, José Tomás Palma Méndez, Angelo Costa, Carlos Carrascosa, Paulo Novais</text:p>
        </text:list-item>
        <text:list-item>
          <text:p text:style-name="List_20_1_Content"> <text:span text:style-name="Strong_20_Emphasis">Guest editor of a special issue</text:span> with J. Palma, M. T. Herrero) of <text:span text:style-name="Emphasis"><text:a xlink:type="simple" xlink:href="https://www.journals.elsevier.com/future-generation-computer-systems/call-for-papers/affective-computing-in-ambient-intelligence-systems" text:style-name="Internet_20_link" text:visited-style-name="Visited_20_Internet_20_Link">SI on Affective Computing in Ambient Intelligence Systems</text:a></text:span> of <text:a xlink:type="simple" xlink:href="https://www.journals.elsevier.com/future-generation-computer-systems" text:style-name="Internet_20_link" text:visited-style-name="Visited_20_Internet_20_Link">Future Generation Computer Systems</text:a>, Elsevier, 2019</text:p>
        </text:list-item>
        <text:list-item>
          <text:p text:style-name="List_20_1_Content"> Co-Editor (with M. T. Herrero, J. T Palma) <text:a xlink:type="simple" xlink:href="http://ceur-ws.org/Vol-1794" text:style-name="Internet_20_link" text:visited-style-name="Visited_20_Internet_20_Link">Proceedings of the Workshop on Affective Computing and Context Awareness in Ambient Intelligence (AfCAI 2016)</text:a>, CEUR WS vol. 1794, 2017</text:p>
        </text:list-item>
        <text:list-item>
          <text:p text:style-name="List_20_1_Content"> <text:span text:style-name="Strong_20_Emphasis">Guest Editor of a special issue</text:span> with P. Novais, A. Costa, V. Julian of <text:span text:style-name="Emphasis"><text:a xlink:type="simple" xlink:href="https://www.journals.elsevier.com/international-journal-of-human-computer-studies/call-for-papers/cognitive-assistants" text:style-name="Internet_20_link" text:visited-style-name="Visited_20_Internet_20_Link">SI on Cognitive Assistants</text:a></text:span> of <text:a xlink:type="simple" xlink:href="https://www.journals.elsevier.com/international-journal-of-human-computer-studies" text:style-name="Internet_20_link" text:visited-style-name="Visited_20_Internet_20_Link">International Journal of Human-Computer Studies</text:a>, Elsevier, 2017</text:p>
        </text:list-item>
        <text:list-item>
          <text:p text:style-name="List_20_1_Content"> Member of the Editorial Board of <text:span text:style-name="Emphasis"><text:a xlink:type="simple" xlink:href="http://www.igi-global.com/publish/call-for-papers/call-details/1546" text:style-name="Internet_20_link" text:visited-style-name="Visited_20_Internet_20_Link">Enterprise Big Data Engineering, Analytics, and Management</text:a></text:span>, Martin Atzmueller, Samia Oussena, Thomas Roth-Berghofer, Editors, IGI Global 2016 </text:p>
        </text:list-item>
        <text:list-item>
          <text:p text:style-name="List_20_1_Content"> Co-Editor (with N. Bassiliades, P. Fodor, A. Giurca, G. Gottlob, T. Kliegr, M. Palmirani, A. Paschke, M. Proctor, D. Roman, F. Sadri, N. Stojanovic) <text:a xlink:type="simple" xlink:href="http://ceur-ws.org/Vol-1417/" text:style-name="Internet_20_link" text:visited-style-name="Visited_20_Internet_20_Link">Challenge+DC@RuleML 2015 Rule Challenge and Doctoral Consortium @ RuleML 2015</text:a>, CEUR WS vol. 1417, 2015</text:p>
        </text:list-item>
        <text:list-item>
          <text:p text:style-name="List_20_1_Content"> Co-Editor (with J. Baumeister) <text:a xlink:type="simple" xlink:href="http://ceur-ws.org/Vol-1289" text:style-name="Internet_20_link" text:visited-style-name="Visited_20_Internet_20_Link">KESE10 Workshop Proceedings</text:a>, CEUR WS vol. 1289, 2014</text:p>
        </text:list-item>
        <text:list-item>
          <text:p text:style-name="List_20_1_Content"> Co-Editor (with J. Baumeister, K. Kaczor) <text:a xlink:type="simple" xlink:href="http://ceur-ws.org/Vol-1070" text:style-name="Internet_20_link" text:visited-style-name="Visited_20_Internet_20_Link">KESE9 Workshop Proceedings</text:a>, CEUR WS vol. 1070, 2013</text:p>
        </text:list-item>
        <text:list-item>
          <text:p text:style-name="List_20_1_Content"> Co-Editor (with H. Aït-Kaci, Y-J. Hu, M. Palmirani, D. Roman) <text:a xlink:type="simple" xlink:href="http://ceur-ws.org/Vol-874/" text:style-name="Internet_20_link" text:visited-style-name="Visited_20_Internet_20_Link">RuleML2012@ECAI Challenge and Doctoral Consortium
6th International Rule Challenge</text:a>, CEUR WS vol. 874, 2012.</text:p>
        </text:list-item>
        <text:list-item>
          <text:p text:style-name="List_20_1_Content"> Co-Editor (with J. Cañadas, J. Baumeister) <text:a xlink:type="simple" xlink:href="http://ceur-ws.org/Vol-949" text:style-name="Internet_20_link" text:visited-style-name="Visited_20_Internet_20_Link">KESE8 Workshop Proceedings</text:a>, CEUR WS vol. 949, 2012</text:p>
        </text:list-item>
        <text:list-item>
          <text:p text:style-name="List_20_1_Content"> Co-Editor (with J. Cañadas, J. Baumeister) <text:a xlink:type="simple" xlink:href="http://ceur-ws.org/Vol-805" text:style-name="Internet_20_link" text:visited-style-name="Visited_20_Internet_20_Link">KESE7 Workshop Proceedings</text:a>, CEUR WS vol. 805, 2011</text:p>
        </text:list-item>
        <text:list-item>
          <text:p text:style-name="List_20_1_Content"> Guest Editor (with A. Ligęza) of Special Section on <text:span text:style-name="Emphasis">Semantic Knowledge Engineering</text:span> <text:a xlink:type="simple" xlink:href="http://www.amcs.uz.zgora.pl/?action=papers&amp;issue=44" text:style-name="Internet_20_link" text:visited-style-name="Visited_20_Internet_20_Link">International Journal of Applied Mathematics &amp; Computer Science (AMCS)</text:a>, Vol. 21, No. 1, 2011.</text:p>
        </text:list-item>
        <text:list-item>
          <text:p text:style-name="List_20_1_Content"> Guest Editor (with J. Baumeister) of <text:a xlink:type="simple" xlink:href="http://www.inderscience.com/browse/index.php?journalID=332&amp;year=2011&amp;vol=1&amp;issue=3" text:style-name="Internet_20_link" text:visited-style-name="Visited_20_Internet_20_Link">International Journal of Knowledge Engineering and Data Mining (IJKEDM): Special Issue on: "Knowledge and Software Engineering for Intelligent Systems"</text:a>, Vol. 1, No. 3., 2011.</text:p>
        </text:list-item>
        <text:list-item>
          <text:p text:style-name="List_20_1_Content"> Co-Editor (with J. Baumeister) of <text:a xlink:type="simple" xlink:href="http://ceur-ws.org/Vol-636" text:style-name="Internet_20_link" text:visited-style-name="Visited_20_Internet_20_Link">KESE6 Workshop Proceedings</text:a>, CEUR WS vol. 636,  2010.</text:p>
        </text:list-item>
        <text:list-item>
          <text:p text:style-name="List_20_1_Content"> Co-Editor (with A. Ligęza) of <text:a xlink:type="simple" xlink:href="http://ceur-ws.org/Vol-545" text:style-name="Internet_20_link" text:visited-style-name="Visited_20_Internet_20_Link">DERIS2009 Workshop Proceedings</text:a>, CEUR WS vol. 545,  2009.</text:p>
        </text:list-item>
        <text:list-item>
          <text:p text:style-name="List_20_1_Content"> Co-Editor (with J. Baumeister) of <text:a xlink:type="simple" xlink:href="http://ceur-ws.org/Vol-486" text:style-name="Internet_20_link" text:visited-style-name="Visited_20_Internet_20_Link">KESE2009 Workshop Proceedings</text:a>, CEUR WS vol. 486,  2009.</text:p>
        </text:list-item>
        <text:list-item>
          <text:p text:style-name="List_20_1_Content"> Co-Editor (with A. Giurca and G. Wagner) of <text:a xlink:type="simple" xlink:href="http://ceur-ws.org/Vol-511" text:style-name="Internet_20_link" text:visited-style-name="Visited_20_Internet_20_Link">RuleApps2009 Workshop Proceedings</text:a>, CEUR WS vol. 511,  2009.</text:p>
        </text:list-item>
        <text:list-item>
          <text:p text:style-name="List_20_1_Content"> Co-Editor (with M. Szpyrka, A. Ligęza, and T. Szmuc) of the <text:a xlink:type="simple" xlink:href="http://cslab.ia.agh.edu.pl/csltr:start" text:style-name="Internet_20_link" text:visited-style-name="Visited_20_Internet_20_Link">CSL Technical Reports</text:a> series, since 2009.</text:p>
        </text:list-item>
        <text:list-item>
          <text:p text:style-name="List_20_1_Content_Last"> Co-Editor (with J. Baumeister) of <text:a xlink:type="simple" xlink:href="http://ceur-ws.org/Vol-425" text:style-name="Internet_20_link" text:visited-style-name="Visited_20_Internet_20_Link">KESE2008 Workshop Proceedings</text:a>, CEUR WS vol. 425,  2008.</text:p>
        </text:list-item>
      </text:list>
      <text:h text:style-name="Heading_20_2" text:outline-level="2"><text:bookmark-start text:name="__RefHeading___ph._d._theses_supervisor_16"/><text:bookmark-start text:name="ph._d._theses_supervisor"/>Ph. D. Theses Supervisor<text:bookmark-end text:name="__RefHeading___ph._d._theses_supervisor_16"/><text:bookmark-end text:name="ph._d._theses_supervisor"/></text:h>
      <text:list text:style-name="Numbering_20_1" text:continue-numbering="false">
        <text:list-item>
          <text:p text:style-name="Numbering_20_1_Content_First"> 2015 - Krzysztof Kluza, <text:span text:style-name="Emphasis">Methods for Modeling and Integration of Business Processes with Rules</text:span>, AGH University in Krakow, Poland, 04.04.2013-26.03.2015,</text:p>
        </text:list-item>
        <text:list-item>
          <text:p text:style-name="Numbering_20_1_Content"> 2015 - Krzysztof Kaczor, <text:span text:style-name="Emphasis">Knowledge Formalization Methods for Semantic Interoperability in Rule Bases</text:span>, AGH University in Krakow, Poland, 04.04.2013-26.02.2015</text:p>
        </text:list-item>
        <text:list-item>
          <text:p text:style-name="Numbering_20_1_Content"> 2016 - Szymon Bobek, <text:span text:style-name="Emphasis">Methods for modeling self-adaptive mobile context-aware systems</text:span>, AGH University in Krakow, Poland, 24.10.2013-14.07.2016</text:p>
        </text:list-item>
        <text:list-item>
          <text:p text:style-name="Numbering_20_1_Content"> 2018 - Krzysztof Kutt, <text:span text:style-name="Emphasis">Collaborative Knowledge Engineering. Methods and Tools for System Design</text:span>, AGH University in Krakow, Poland, 29.05.2013-27.09.2018</text:p>
        </text:list-item>
        <text:list-item>
          <text:p text:style-name="Numbering_20_1_Content"> 2019 - Artur Gunia, <text:span text:style-name="Emphasis">Wzmocnienie poznawcze w kontekście transhumanistycznym. Teoria, praktyka, oraz konsekwencje wpływu technologii kognitywnych na człowieka</text:span>, Jagiellonian University, thesis in philosophy, supervised together with prof. M. Ostrowicki, 24.09.2015-05.10.2019</text:p>
        </text:list-item>
        <text:list-item>
          <text:p text:style-name="Numbering_20_1_Content"> 2023 - Mateusz Ślażyński, <text:span text:style-name="Emphasis">Formal representation and Automatic Synthesis of Local Search Neighborhoods</text:span>, AGH University in Krakow, Poland, 24.09.2014 - 13.12.2023</text:p>
        </text:list-item>
        <text:list-item>
          <text:p text:style-name="Numbering_20_1_Content"> 2024 - Bartlomiej Nawara, <text:span text:style-name="Emphasis">Filozoficzne interpretacje badań opartych na big data</text:span>, Jagiellonian University, thesis in philosophy, supervised together with Dr. P. Zieba, 08.09.2022-17.06.2024</text:p>
        </text:list-item>
        <text:list-item>
          <text:p text:style-name="Numbering_20_1_Content"> 2025 - Maciej Szelążek, <text:span text:style-name="Emphasis">Semantic Data Mining methods for decision support in smart manufacturing</text:span>, AGH University in Krakow, Poland, 01.10.2020-28.04.2025</text:p>
        </text:list-item>
        <text:list-item>
          <text:p text:style-name="Numbering_20_1_Content_Last"> 2025 - Jakub Jakubowski, <text:span text:style-name="Emphasis">Explainable Predictive Maintenance in Steel Rolling</text:span>, AGH University in Krakow, Poland, 01.10.2021-24.06.2025</text:p>
        </text:list-item>
      </text:list>
      <text:h text:style-name="Heading_20_2" text:outline-level="2"><text:bookmark-start text:name="__RefHeading___ph._d._theses_reviewer_17"/><text:bookmark-start text:name="ph._d._theses_reviewer"/>Ph. D. Theses Reviewer<text:bookmark-end text:name="__RefHeading___ph._d._theses_reviewer_17"/><text:bookmark-end text:name="ph._d._theses_reviewer"/></text:h>
      <text:list text:style-name="Numbering_20_1" text:continue-numbering="false">
        <text:list-item>
          <text:p text:style-name="Numbering_20_1_Content_First"> 2022 - Paweł Matyszok, <text:span text:style-name="Emphasis">Indukcja reguł akcji na podstawie metody sekwencyjnego pokrywania</text:span> , Supervisor: Prof. Marek Sikora, Silesian University of Science and Technology </text:p>
        </text:list-item>
        <text:list-item>
          <text:p text:style-name="Numbering_20_1_Content"> 2022 - Marek Drewniak, <text:span text:style-name="Emphasis">Metody analizy efektywności i jakości procesów produkcji dyskretnej wykorzystujące wzorce technologiczne i wybrane mechanizmy eksploracji danych</text:span>, Supervisor: Prof. Rafał Cupek, Silesian University of Science and Technology </text:p>
        </text:list-item>
        <text:list-item>
          <text:p text:style-name="Numbering_20_1_Content"> 2020 - Łukasz Białek, <text:span text:style-name="Emphasis">Actions in information-rich environments: a paraconsistent approach</text:span>, University of Warsaw, Supervisor: Prof. Andrzej Szałas</text:p>
        </text:list-item>
        <text:list-item>
          <text:p text:style-name="Numbering_20_1_Content"> 2019 - Víctor Rodríguez Fernandez, <text:span text:style-name="Emphasis">Automated Methods for the Evaluation and Analysis of Training Operations in an Unmanned Aircraft System</text:span>, Universidad Autonoma de Madrid, Supervisors: Prof. David Camacho Fernandez, Dr Antonio Gonzalez  Pardo (Role: International Committee Member)</text:p>
        </text:list-item>
        <text:list-item>
          <text:p text:style-name="Numbering_20_1_Content"> 2019 - Bernardo Cánovas Segura, <text:span text:style-name="Emphasis">Medical Informatics Approaches for Decision Support in Antimicrobial Stewardship</text:span>, Universidad de Murcia, Supervisors: Manuel Campos Martínez, José Manuel Juárez Herrero</text:p>
        </text:list-item>
        <text:list-item>
          <text:p text:style-name="Numbering_20_1_Content"> 2019 - Cristian Ramirez Atencia, <text:span text:style-name="Emphasis">Automated Mission Planning and Decision Support Systems for Multiple Unmanned Aerial Vehicles</text:span>, Universidad Autonoma de Madrid, Supervisor: Prof. David Camacho Fernandez (Role: International Committee Member)</text:p>
        </text:list-item>
        <text:list-item>
          <text:p text:style-name="Numbering_20_1_Content"> 2018 - Alejandro Martín García, <text:span text:style-name="Emphasis">Machine learning techniques for Android malware detection and classification</text:span>, Universidad Autonoma de Madrid, Supervisors: Prof. David Camacho Fernandez, Dr. Raul Lara Cabrera</text:p>
        </text:list-item>
        <text:list-item>
          <text:p text:style-name="Numbering_20_1_Content"> 2017 - Ludwig Ostermayer, <text:span text:style-name="Emphasis">Integration of Prolog and Java with the Connector Architecture CAPJA</text:span>, University of Wurzburg, Supervisor: Prof. Dietmar Seipel</text:p>
        </text:list-item>
        <text:list-item>
          <text:p text:style-name="Numbering_20_1_Content"> 2016 - Tiago José Martins Oliveira, <text:span text:style-name="Emphasis">Clinical Decision Support: Knowledge Representation and Uncertainty Management</text:span>, University of Minho, Supervisors: Prof. Paulo Jorge Freitas de Oliveira Novais, Prof. Jose Carlos Ferreira Maia Neves (EU Doctoral Degree in Biomedical Engineering)</text:p>
        </text:list-item>
        <text:list-item>
          <text:p text:style-name="Numbering_20_1_Content"> 2016 - Fábio André Souto Silva, <text:span text:style-name="Emphasis">Ambient Intelligence and Affective Computing: A contribute to energetic sustainability</text:span>, University of Minho, Supervisor: Prof. Cesar Analide (EU Doctoral Degree in Informatica)</text:p>
        </text:list-item>
        <text:list-item>
          <text:p text:style-name="Numbering_20_1_Content"> 2014 - Eduardo Lupiani, <text:span text:style-name="Emphasis">Temporal Case-Base Maintenance</text:span>, University of Murcia, Supervisor: Prof. Jose Palma Mendez.</text:p>
        </text:list-item>
        <text:list-item>
          <text:p text:style-name="Numbering_20_1_Content"> 2013 - Jarosław Bąk, <text:span text:style-name="Emphasis">Rule-based query answering method for a knowledge base of economic crimes</text:span>, Politechnika Poznańska, Supervisor: prof. dr hab. Czesław Jędrzejek,</text:p>
        </text:list-item>
        <text:list-item>
          <text:p text:style-name="Numbering_20_1_Content"> 2013 - Marcin Maleszka, <text:span text:style-name="Emphasis">Metody integracji danych o strukturze hierarchicznej</text:span>, Politechnika Wrocławska, Supervisor: prof. dr hab. inż. Than Ngoc Nguyen,</text:p>
        </text:list-item>
        <text:list-item>
          <text:p text:style-name="Numbering_20_1_Content"> 2013 - Bartosz Jasiul, <text:span text:style-name="Emphasis">Modeling of Selected Cyber Threats with Ontology and Petri Nets</text:span>, AGH w Krakowie, Supervisor: dr hab. Marcin Szpyrka, prof. AGH,</text:p>
        </text:list-item>
        <text:list-item>
          <text:p text:style-name="Numbering_20_1_Content_Last"> 2010 - Sergey Lukichev, <text:span text:style-name="Emphasis">Towards Rule Interchange and Rule Verification</text:span>, <text:a xlink:type="simple" xlink:href="http://www.tu-cottbus.de/btu/" text:style-name="Internet_20_link" text:visited-style-name="Visited_20_Internet_20_Link">BTU Cottbus</text:a> 2010. Supervisor: <text:a xlink:type="simple" xlink:href="http://www.informatik.tu-cottbus.de/~gwagner/" text:style-name="Internet_20_link" text:visited-style-name="Visited_20_Internet_20_Link">prof. Gerd Wagner</text:a>, BTU Cottbus Germany, Referee: <text:a xlink:type="simple" xlink:href="http://www.pascal-hitzler.de/" text:style-name="Internet_20_link" text:visited-style-name="Visited_20_Internet_20_Link">prof. Pascal Hitzler</text:a>, Wright State University, Dayton, Ohio, USA.</text:p>
        </text:list-item>
      </text:list>
      <text:h text:style-name="Heading_20_2" text:outline-level="2"><text:bookmark-start text:name="__RefHeading___monograph_book_reviewer_18"/><text:bookmark-start text:name="monograph_book_reviewer"/>Monograph/Book Reviewer<text:bookmark-end text:name="__RefHeading___monograph_book_reviewer_18"/><text:bookmark-end text:name="monograph_book_reviewer"/></text:h>
      <text:list text:style-name="Numbering_20_1" text:continue-numbering="false">
        <text:list-item>
          <text:p text:style-name="Numbering_20_1_Content_First"> 2015 - Bogdan Rębiasz, Andrzej Macioł, <text:span text:style-name="Emphasis">Advanced methods in Investment Projects Evaluation</text:span>, Wydawnictwo AGH</text:p>
        </text:list-item>
        <text:list-item>
          <text:p text:style-name="Numbering_20_1_Content_Last"> 2014 - Adam Meissner, <text:span text:style-name="Emphasis">Konstruowanie systemów wnioskujących klasy lean dla logiki pierwszego rzędu</text:span>,  Wydawnictwo Politechniki Poznańskie</text:p>
        </text:list-item>
      </text:list>
      <text:h text:style-name="Heading_20_2" text:outline-level="2"><text:bookmark-start text:name="__RefHeading___invited_talks_lectures_panels_scholarships_interviews_reports_19"/><text:bookmark-start text:name="invited_talks_lectures_panels_scholarships_interviews_reports"/>Invited Talks, Lectures, Panels, Scholarships, Interviews, Reports<text:bookmark-end text:name="__RefHeading___invited_talks_lectures_panels_scholarships_interviews_reports_19"/><text:bookmark-end text:name="invited_talks_lectures_panels_scholarships_interviews_reports"/></text:h>
      <text:list text:style-name="List_20_1" text:continue-numbering="false">
        <text:list-item>
          <text:p text:style-name="List_20_1_Content_First"> 2024-11: invited talk <text:span text:style-name="Emphasis"><text:a xlink:type="simple" xlink:href="https://ideal2024.webs.upv.es/invited-talks/" text:style-name="Internet_20_link" text:visited-style-name="Visited_20_Internet_20_Link">Human-Centered Artificial Intelligence: Challenges and Opportunities.</text:a></text:span>, the 25th International Conference on Intelligent Data Engineering and Automated Learning, Valencia, Spain</text:p>
        </text:list-item>
        <text:list-item>
          <text:p text:style-name="List_20_1_Content"> 2023-02: invited talk <text:span text:style-name="Emphasis"><text:a xlink:type="simple" xlink:href="https://staff-ksi.pwr.edu.pl/seminariumITT/" text:style-name="Internet_20_link" text:visited-style-name="Visited_20_Internet_20_Link">Semantic Data Mining approaches. Applications in Smart Industry.</text:a></text:span> Wrocław University of Science and Technology </text:p>
        </text:list-item>
        <text:list-item>
          <text:p text:style-name="List_20_1_Content"> 2022-10: invited talk in the special session <text:a xlink:type="simple" xlink:href="https://jubileusz.pau.krakow.pl/en/sessions-and-speakers/real-and-virtual-reality-artificial-intelligence/" text:style-name="Internet_20_link" text:visited-style-name="Visited_20_Internet_20_Link">Can Natural Intelligence Understand Artificial Intelligence?
</text:a> during the <text:a xlink:type="simple" xlink:href="https://jubileusz.pau.krakow.pl/en" text:style-name="Internet_20_link" text:visited-style-name="Visited_20_Internet_20_Link">International Scientific Conference to celebrate the 150th anniversary of the Polish Academy of Arts and Sciences</text:a> 18–20 October Kraków 2022</text:p>
        </text:list-item>
        <text:list-item>
          <text:p text:style-name="List_20_1_Content"> 2022-09: keynote lecture <text:span text:style-name="Emphasis">Semantic Data Mining and its Applications in Smart Industry</text:span> <text:a xlink:type="simple" xlink:href="https://iccci.pwr.edu.pl/2022/" text:style-name="Internet_20_link" text:visited-style-name="Visited_20_Internet_20_Link">14th International Conference on Computational Collective Intelligence</text:a> 28-30 September, Hammamet, Tunisia,  2022 </text:p>
        </text:list-item>
        <text:list-item>
          <text:p text:style-name="List_20_1_Content"> 2022-04: invited talk in the special seminar <text:a xlink:type="simple" xlink:href="https://poznan.pan.pl/wp-content/uploads/2022/04/KIA_Program_ONLINE_08042022.pdf" text:style-name="Internet_20_link" text:visited-style-name="Visited_20_Internet_20_Link">Computer science and automation facing challenges of the digital transformation of industry (Informatyka i automatyka wobec wyzwań cyfrowej transformacji przemysłu)</text:a> Polish Academy of Sciences in Poznan, online</text:p>
        </text:list-item>
        <text:list-item>
          <text:p text:style-name="List_20_1_Content"> 2021-06: invited panelist in <text:a xlink:type="simple" xlink:href="https://aisummit.today/prelegenci/grzegorz-nalepa/" text:style-name="Internet_20_link" text:visited-style-name="Visited_20_Internet_20_Link">AI@Enterprise Summit 2021</text:a> in the <text:span text:style-name="Emphasis">panel discussion - Does AI need state support?</text:span> online</text:p>
        </text:list-item>
        <text:list-item>
          <text:p text:style-name="List_20_1_Content"> 2020-11: invited talk <text:span text:style-name="Emphasis"><text:a xlink:type="simple" xlink:href="https://euslugi.polsl.pl/Dokument/Find/67f30a95-04dd-4d1b-b76a-11d1adb2db66/Wydzial-Automatyki--Elektroniki-i-Informatyki/Rada-Dyscypliny-ITiT-Seminarium/Seminarium-Informatyki-Technicznej-i-Telekomunikacji-w-Politechnice-Slaskiej-2020_2021_semestr_zimowy.pdf" text:style-name="Internet_20_link" text:visited-style-name="Visited_20_Internet_20_Link">Explaining Data with Knowledge.
Emotions and Industry.</text:a></text:span> in the <text:a xlink:type="simple" xlink:href="https://www.polsl.pl/rau/rada-dyscypliny-informatyka-techniczna-i-telekomunikacja/" text:style-name="Internet_20_link" text:visited-style-name="Visited_20_Internet_20_Link"> Silesian University of Technology</text:a> online</text:p>
        </text:list-item>
        <text:list-item>
          <text:p text:style-name="List_20_1_Content"> 2019-10: invited talks <text:span text:style-name="Emphasis"><text:a xlink:type="simple" xlink:href="http://talks.cam.ac.uk/talk/index/129568" text:style-name="Internet_20_link" text:visited-style-name="Visited_20_Internet_20_Link">Can a machine understand how you feel by watching you?</text:a></text:span> and <text:span text:style-name="Emphasis"><text:a xlink:type="simple" xlink:href="http://talks.cam.ac.uk/talk/index/129781" text:style-name="Internet_20_link" text:visited-style-name="Visited_20_Internet_20_Link">Affective Patterns in (Serious) Game Design</text:a></text:span> in the <text:a xlink:type="simple" xlink:href="http://talks.cam.ac.uk/show/index/58476" text:style-name="Internet_20_link" text:visited-style-name="Visited_20_Internet_20_Link">Engineering Design Centre Seminars</text:a> of the <text:a xlink:type="simple" xlink:href="https://www.cam.ac.uk/" text:style-name="Internet_20_link" text:visited-style-name="Visited_20_Internet_20_Link">University of Cambridge</text:a></text:p>
        </text:list-item>
        <text:list-item>
          <text:p text:style-name="List_20_1_Content"> 2019-10: invited panelist on <text:a xlink:type="simple" xlink:href="https://commercedays.pl/" text:style-name="Internet_20_link" text:visited-style-name="Visited_20_Internet_20_Link">Commerce Transformation Days Conference</text:a>, 10-11 October, Kraków, Poland</text:p>
        </text:list-item>
        <text:list-item>
          <text:p text:style-name="List_20_1_Content"> 2019-09: invited lecture on <text:span text:style-name="Emphasis">AI and Explainability</text:span> in the Centro de Formación Permanente de la Universitat Politècnica de València, Spain</text:p>
        </text:list-item>
        <text:list-item>
          <text:p text:style-name="List_20_1_Content"> 2019-08: panel discussion on <text:span text:style-name="Emphasis">AI and Frankenstein</text:span> during the <text:span text:style-name="Emphasis"><text:a xlink:type="simple" xlink:href="http://literackisopot.pl/" text:style-name="Internet_20_link" text:visited-style-name="Visited_20_Internet_20_Link">Literacki Sopot 2019 British Edition festival</text:a></text:span>, Sopot, Poland</text:p>
        </text:list-item>
        <text:list-item>
          <text:p text:style-name="List_20_1_Content"> 2019-01: panel speaker at the Conference of the Polish Ministry of Industry and Technology regarding the “AI roadmap for Poland” representing Polish AI Society, Warsaw, Poland</text:p>
        </text:list-item>
        <text:list-item>
          <text:p text:style-name="List_20_1_Content"> 2018-11: invited presentation <text:span text:style-name="Emphasis">AI: Mirroring Humanity</text:span> and panel discussion at the mini-conference related to the 200 years of Mary Shelley Frankenstein, Jagiellonian Univeristy, Kraków, Poland</text:p>
        </text:list-item>
        <text:list-item>
          <text:p text:style-name="List_20_1_Content"> 2018-11: invited presentation on <text:span text:style-name="Emphasis">Knowledge processing, Affective Computing Understandable AI in Society</text:span> at the YESI (PL-UK Year of Entrepreneurship, Science and Innovation) Workshop 2 on Artificial Intelligence, 19 – 21 November 2018, Oxford, UK</text:p>
        </text:list-item>
        <text:list-item>
          <text:p text:style-name="List_20_1_Content"> 2018-11: invited seminar presentation <text:span text:style-name="Emphasis">(Human) Decision Making: From Knowledge Engineering to Affective Computing and Explainability</text:span> at the Faculty of Physics, Jagiellonian University, Kraków, Poland</text:p>
        </text:list-item>
        <text:list-item>
          <text:p text:style-name="List_20_1_Content"> 2018-11: invited keynote lecture <text:span text:style-name="Emphasis">Building trust and credibility for AI systems</text:span> at the workshop „Emotional Impact on Cognitive Systems“ on 8 and 9 November 2018 at FoKoS University of Siegen, Germany</text:p>
        </text:list-item>
        <text:list-item>
          <text:p text:style-name="List_20_1_Content"> 2018-10: participation in panel discussion on the <text:a xlink:type="simple" xlink:href="https://pp-rai.cs.put.poznan.pl/" text:style-name="Internet_20_link" text:visited-style-name="Visited_20_Internet_20_Link">first Polish AI Community meeting (PP-RAI 2018)</text:a>, Poznań, 2018 </text:p>
        </text:list-item>
        <text:list-item>
          <text:p text:style-name="List_20_1_Content"> 2018-08: invited report regarding affective computing and computer-based detection of emotions for the <text:a xlink:type="simple" xlink:href="http://opi.org.pl" text:style-name="Internet_20_link" text:visited-style-name="Visited_20_Internet_20_Link">National Information Processing Institute</text:a>, Warsaw, Poland</text:p>
        </text:list-item>
        <text:list-item>
          <text:p text:style-name="List_20_1_Content"> 2018-06: invited lecture on <text:span text:style-name="Emphasis">Computer-based modelling of emotions</text:span> on the conference <text:a xlink:type="simple" xlink:href="http://malopolskakoduje.pl/konferencja-przyszlosc-nowym-wymiarze/" text:style-name="Internet_20_link" text:visited-style-name="Visited_20_Internet_20_Link">"Przyszlość w nowym wymiarze. Jak technologie AR i VR zmieniają oblicze edukacji, nauki i biznesu"</text:a>, Fundacja Szkoła Medialna, Kraków, Poland</text:p>
        </text:list-item>
        <text:list-item>
          <text:p text:style-name="List_20_1_Content"> 2018-06: invited lecture <text:span text:style-name="Emphasis"><text:a xlink:type="simple" xlink:href="http://www.um.es/informatica/index.php?noticia=7171" text:style-name="Internet_20_link" text:visited-style-name="Visited_20_Internet_20_Link">AI: Technological Opportunities and Ethical Challenges. An Overview</text:a></text:span>, Universidad de Murcia, 21 June 2018</text:p>
        </text:list-item>
        <text:list-item>
          <text:p text:style-name="List_20_1_Content"> 2018-06: invited talk in the panel <text:span text:style-name="Emphasis"><text:a xlink:type="simple" xlink:href="http://www.okf.uw.edu.pl/fr/multimedia/item/705-polsko-francuskie-forum-nauki-i-innowacji-4-edycja-12-06-2018/705-polsko-francuskie-forum-nauki-i-innowacji-4-edycja-12-06-2018.html" text:style-name="Internet_20_link" text:visited-style-name="Visited_20_Internet_20_Link">Man and machine: competences of tomorrow and ethics of research as challenges of the future. Ethical norms and transhumanism</text:a></text:span>, 4e Forum franco-polonais de la recherche et de l’innovation/4. Polsko-Francuskie Forum Nauki i Innowacji, Warsaw June 12 2018</text:p>
        </text:list-item>
        <text:list-item>
          <text:p text:style-name="List_20_1_Content"> 2018-06: invited talk <text:span text:style-name="Emphasis">AI – Opportunities and Challenges Should we be afraid of AI?</text:span> at the <text:span text:style-name="Emphasis">XVI Podlaski Festiwal Nauki i Sztuki</text:span>, Białystok, Poland, June 07 2018</text:p>
        </text:list-item>
        <text:list-item>
          <text:p text:style-name="List_20_1_Content"> 2018-02: invited seminar talk <text:span text:style-name="Emphasis"><text:a xlink:type="simple" xlink:href="https://www.tilburguniversity.edu/research/institutes-and-research-groups/ticc/ticc-colloquia/show/item-ticc-28-2-2018-nalepa/" text:style-name="Internet_20_link" text:visited-style-name="Visited_20_Internet_20_Link">From Knowledge Engineering to Affective Computing: There and Back Again</text:a></text:span>, in the <text:a xlink:type="simple" xlink:href="https://www.tilburguniversity.edu/research/institutes-and-research-groups/ticc/ticc-colloquia/" text:style-name="Internet_20_link" text:visited-style-name="Visited_20_Internet_20_Link">TiCC Colloquium</text:a> in the <text:a xlink:type="simple" xlink:href="https://www.tilburguniversity.edu/research/institutes-and-research-groups/ticc/" text:style-name="Internet_20_link" text:visited-style-name="Visited_20_Internet_20_Link">Tilburg center for Cognition and Communication (TiCC)</text:a>, Tilburg, The Netherlands, 28.02.2018</text:p>
        </text:list-item>
        <text:list-item>
          <text:p text:style-name="List_20_1_Content"> 2017-12: panel speaker regarding AI at the American Chamber of Commerce X-Mas event in Kraków, Poland</text:p>
        </text:list-item>
        <text:list-item>
          <text:p text:style-name="List_20_1_Content"> 2017-11: keynote talk <text:span text:style-name="Emphasis">I know what you feel! Making Computers (more) Emotional</text:span> at the <text:a xlink:type="simple" xlink:href="https://gamephilosophy2017.wordpress.com" text:style-name="Internet_20_link" text:visited-style-name="Visited_20_Internet_20_Link">11th International Conference on the Philosophy of Computer Games: PCG2017: Action in Computer Games</text:a>, Kraków, Poland, November 28th, 2017</text:p>
        </text:list-item>
        <text:list-item>
          <text:p text:style-name="List_20_1_Content"> 2017-10: invited talk <text:span text:style-name="Emphasis">Context, Autonomy, Affect. Methodological and Ethical Challenges of Today's AI</text:span> on special seminar <text:span text:style-name="Emphasis"><text:a xlink:type="simple" xlink:href="http://www.ncbr.gov.pl/programy-miedzynarodowe/wspolpraca-dwustronna/tajwan/aktualnosci/art,5527,polsko-tajwanskie-seminarium-dot-sztucznej-inteligencji.html" text:style-name="Internet_20_link" text:visited-style-name="Visited_20_Internet_20_Link">Poland-Taiwan Seminar on Artificial Intelligence</text:a></text:span> NCBR, Warsaw, 2017</text:p>
        </text:list-item>
        <text:list-item>
          <text:p text:style-name="List_20_1_Content"> 2017-09: invited tutor to the <text:a xlink:type="simple" xlink:href="http://declare17.de/" text:style-name="Internet_20_link" text:visited-style-name="Visited_20_Internet_20_Link">Declare 2017: Conference and Summer School on Declarative Programming: Advanced Concepts for Databases and Logic Programming</text:a>, series of lectures: <text:span text:style-name="Emphasis">Semantic Knowledge Engineering, Rule Bases on Mobile Devices, in connection with Java, JavaScript, and Python</text:span>, University of Würzburg, Germany</text:p>
        </text:list-item>
        <text:list-item>
          <text:p text:style-name="List_20_1_Content"> 2017-06: interview <text:a xlink:type="simple" xlink:href="http://www.academia.bz.it/articles/we-dont-understand-ourselves-thats-why-we-want-the-computer-to-do-it-for-us" text:style-name="Internet_20_link" text:visited-style-name="Visited_20_Internet_20_Link">Interview in Bozen-Bolzano on AfC</text:a>, June 2017</text:p>
        </text:list-item>
        <text:list-item>
          <text:p text:style-name="List_20_1_Content"> 2017-06: a series of lectures <text:a xlink:type="simple" xlink:href="https://www.unibz.it/en/events/124312-affective-computing-context-and-processing-a-cycle-of-lectures-with-grzegorz-j-nalepa" text:style-name="Internet_20_link" text:visited-style-name="Visited_20_Internet_20_Link">Affective Computing, Context and Processing - A cycle of lectures with Grzegorz J. Nalepa</text:a>, Free University of Bozen-Bolzano, Italy</text:p>
        </text:list-item>
        <text:list-item>
          <text:p text:style-name="List_20_1_Content"> 2017-06: invited keynote <text:a xlink:type="simple" xlink:href="http://conference2017.chistera.eu/communications" text:style-name="Internet_20_link" text:visited-style-name="Visited_20_Internet_20_Link">From big data to useful knowledge: challenges and opportunities in smart factories</text:a> at the <text:a xlink:type="simple" xlink:href="http://conference2017.chistera.eu/" text:style-name="Internet_20_link" text:visited-style-name="Visited_20_Internet_20_Link">CHIST-ERA 2017</text:a> conference, Krakow, Poland</text:p>
        </text:list-item>
        <text:list-item>
          <text:p text:style-name="List_20_1_Content"> 2017-05: invited lecture <text:span text:style-name="Emphasis">Sztuczna inteligencja: marzenia, obawy, nadzieje</text:span>, <text:a xlink:type="simple" xlink:href="https://inspiro.org/" text:style-name="Internet_20_link" text:visited-style-name="Visited_20_Internet_20_Link">INSPIRO</text:a>, Niepołomice</text:p>
        </text:list-item>
        <text:list-item>
          <text:p text:style-name="List_20_1_Content"> 2017-05: invited lecture <text:a xlink:type="simple" xlink:href="http://www.informatik.uni-wuerzburg.de/aktuelles/veranstaltungen/informatik_kolloquium/sommersemester_2017/12052017" text:style-name="Internet_20_link" text:visited-style-name="Visited_20_Internet_20_Link">Cognitive assistants need to understand emotions. On the integration of context-aware and affective systems.</text:a>, University of Würzburg, Germany</text:p>
        </text:list-item>
        <text:list-item>
          <text:p text:style-name="List_20_1_Content"> 2017-05: invited panelist <text:span text:style-name="Emphasis">Trendy rynkowe - dokąd zmierza sztuczna inteligencja? Rewolucja czy ewolucja?</text:span> on the conference <text:span text:style-name="Emphasis">Sztuczna inteligencja przyszłością nowoczesnego biznesu</text:span>, Małopolski Festiwal Innowacji, Kraków</text:p>
        </text:list-item>
        <text:list-item>
          <text:p text:style-name="List_20_1_Content"> 2017-04 invited lecture <text:span text:style-name="Emphasis">Czy komputer zrozumie, co czujesz? Nieco o Affective Computing</text:span> at <text:a xlink:type="simple" xlink:href="http://kognikacja.pl/" text:style-name="Internet_20_link" text:visited-style-name="Visited_20_Internet_20_Link">II Studencko-Doktoranckie Warsztaty z Nauk o Poznaniu i Komunikacji Kognikacja2017</text:a>, Pobierowo, Poland, supported by the <text:a xlink:type="simple" xlink:href="http://www.staff.amu.edu.pl/~ptk/" text:style-name="Internet_20_link" text:visited-style-name="Visited_20_Internet_20_Link">Polish Cognitive Science society</text:a></text:p>
        </text:list-item>
        <text:list-item>
          <text:p text:style-name="List_20_1_Content_Last"> 2017-01 invited talk <text:span text:style-name="Emphasis">Artificial Intelligence &amp; ROI</text:span> on an industrial conference <text:span text:style-name="Emphasis"><text:a xlink:type="simple" xlink:href="https://synerise.com/special-event/" text:style-name="Internet_20_link" text:visited-style-name="Visited_20_Internet_20_Link">Marketing is (un)predictable. Introducing Synerise State Of The Art Marketing Intelligence Cloud</text:a></text:span>, Microsoft Poland, Warsaw.</text:p>
        </text:list-item>
      </text:list>
      <text:list text:style-name="List_20_1" text:continue-numbering="false">
        <text:list-item>
          <text:p text:style-name="List_20_1_Content_First"> 2016-09--12 I was awarded a 3 month long scholarship <text:span text:style-name="Emphasis"><text:a xlink:type="simple" xlink:href="https://www.fseneca.es/node/7752" text:style-name="Internet_20_link" text:visited-style-name="Visited_20_Internet_20_Link">Jiménez de la Espada</text:a></text:span> by <text:a xlink:type="simple" xlink:href="https://www.fseneca.es" text:style-name="Internet_20_link" text:visited-style-name="Visited_20_Internet_20_Link">SeNeCa Foundation</text:a>, Murcia, Spain</text:p>
        </text:list-item>
        <text:list-item>
          <text:p text:style-name="List_20_1_Content"> 2016-06 invited seminar talk <text:span text:style-name="Emphasis">Affective computing - new opportunity for context awareness
</text:span> in the <text:a xlink:type="simple" xlink:href="http://www.uam.es/ss/Satellite/EscuelaPolitecnica/en/home.htm" text:style-name="Internet_20_link" text:visited-style-name="Visited_20_Internet_20_Link">Escuela Politécnica Superior</text:a> in the <text:a xlink:type="simple" xlink:href="http://www.uam.es" text:style-name="Internet_20_link" text:visited-style-name="Visited_20_Internet_20_Link">Universidad Autónoma de Madrid</text:a>, Spain</text:p>
        </text:list-item>
        <text:list-item>
          <text:p text:style-name="List_20_1_Content"> 2016-05 invited lecture <text:span text:style-name="Emphasis">Emocje Maszyn (Affective Computing)</text:span> on the <text:a xlink:type="simple" xlink:href="http://festiwal.uwb.edu.pl/" text:style-name="Internet_20_link" text:visited-style-name="Visited_20_Internet_20_Link">XIV Podlaski Festiwal Nauki i Sztuki</text:a>, <text:a xlink:type="simple" xlink:href="http://kognitywistyka.uwb.edu.pl/" text:style-name="Internet_20_link" text:visited-style-name="Visited_20_Internet_20_Link">University of Bialystok</text:a>, Poland </text:p>
        </text:list-item>
        <text:list-item>
          <text:p text:style-name="List_20_1_Content"> 2016-05 invited seminar talk <text:span text:style-name="Emphasis">From Context-Awareness to Affective Computing</text:span> in the <text:a xlink:type="simple" xlink:href="http://www.mi.fu-berlin.de/inf/groups/ag-csw/index.html" text:style-name="Internet_20_link" text:visited-style-name="Visited_20_Internet_20_Link">Corporate Semantic Web Group</text:a> in the <text:a xlink:type="simple" xlink:href="http://www.fu-berlin.de/" text:style-name="Internet_20_link" text:visited-style-name="Visited_20_Internet_20_Link">Freie Universitat Berlin</text:a>, Germany</text:p>
        </text:list-item>
        <text:list-item>
          <text:p text:style-name="List_20_1_Content"> 2016-01 invited talk <text:span text:style-name="Emphasis">Introduction do Decision Support Models</text:span> at the 3rd Workshop on Smart Media Systems, 28.01.2016, Chosun University, Gwangju, South Korea</text:p>
        </text:list-item>
        <text:list-item>
          <text:p text:style-name="List_20_1_Content"> 2016-01 invited panelist at the The First International Joint Workshop on Intelligent Data Analytics, 29.01.2016, Chung-Ang University, Seoul, South Korea</text:p>
        </text:list-item>
        <text:list-item>
          <text:p text:style-name="List_20_1_Content"> 2014-11 invited lecture on special session on neuroeconomics during the <text:a xlink:type="simple" xlink:href="http://www.klub-fnp.pl/klub/wydarzenia/ii-og%C3%B3lnopolskie-sympozjum-interdyscyplinarne-inter-mix-2014" text:style-name="Internet_20_link" text:visited-style-name="Visited_20_Internet_20_Link">Inter-Mix 2014</text:a> by lub Stypendystów Fundacji na rzecz Nauki Polskiej (FNP), Wojanów, Poland</text:p>
        </text:list-item>
        <text:list-item>
          <text:p text:style-name="List_20_1_Content"> 2014-08 panel moderator at <text:a xlink:type="simple" xlink:href="http://wic2014.mimuw.edu.pl/wi/wic-2014-panels" text:style-name="Internet_20_link" text:visited-style-name="Visited_20_Internet_20_Link">WIC 2014</text:a> <text:span text:style-name="Emphasis">Artificial Intelligence in Poland and Worldwide</text:span></text:p>
        </text:list-item>
        <text:list-item>
          <text:p text:style-name="List_20_1_Content"> 2014-07 invited talk <text:span text:style-name="Emphasis">Representing Knowledge with Rules. Overview of the Semantic Knowledge Engineering Approach.</text:span>, Universitat Siegen, Germany</text:p>
        </text:list-item>
        <text:list-item>
          <text:p text:style-name="List_20_1_Content"> 2014-03 invited lecture on innovative projects with SMEs <text:span text:style-name="Emphasis">Małopolska TOWARDS INNOVATIONS - Innovation Broker</text:span> conference</text:p>
        </text:list-item>
        <text:list-item>
          <text:p text:style-name="List_20_1_Content"> 2013-05 invited expert panelist to the <text:span text:style-name="Emphasis">Trends in Brain-Computer Interfaces</text:span> panel at the <text:a xlink:type="simple" xlink:href="http://sse.krakow.pl/pl/malopolska-technology-trends.html" text:style-name="Internet_20_link" text:visited-style-name="Visited_20_Internet_20_Link">Małopolska Technology Trends Conference</text:a>, at <text:a xlink:type="simple" xlink:href="http://sse.krakow.pl/en" text:style-name="Internet_20_link" text:visited-style-name="Visited_20_Internet_20_Link">Krakow Technology Park</text:a>, Kraków, Poland</text:p>
        </text:list-item>
        <text:list-item>
          <text:p text:style-name="List_20_1_Content"> 2013-05 invited expert to the <text:span text:style-name="Emphasis">Kognitive Robotik: Implikationen der Mensch-Technik</text:span> program by the <text:a xlink:type="simple" xlink:href="http://www.stiftung-nv.de/" text:style-name="Internet_20_link" text:visited-style-name="Visited_20_Internet_20_Link">Stiftung Neue Verantwortung</text:a>, Berlin, Germany</text:p>
        </text:list-item>
        <text:list-item>
          <text:p text:style-name="List_20_1_Content"> 2012-09 invited tutorial on <text:a xlink:type="simple" xlink:href="http://2012.fedcsis.org" text:style-name="Internet_20_link" text:visited-style-name="Visited_20_Internet_20_Link">FedCSIS 2012</text:a> entitled <text:a xlink:type="simple" xlink:href="http://2012.fedcsis.org/node/186" text:style-name="Internet_20_link" text:visited-style-name="Visited_20_Internet_20_Link"> Semantic Knowledge Engineering for Business Intelligence: concepts and tools</text:a></text:p>
        </text:list-item>
        <text:list-item>
          <text:p text:style-name="List_20_1_Content"> 2011-11 invited lecture on <text:span text:style-name="Emphasis">Introduction to Semantic Knowledge Engineering</text:span> given during the seminar of the Polish Chapter of the IEEE Robotics and Automation Society, Poznan, Poland</text:p>
        </text:list-item>
        <text:list-item>
          <text:p text:style-name="List_20_1_Content_Last"> 2011-06 series of invited lectures in <text:span text:style-name="Emphasis">Aspects of Knowledge Engineering</text:span> given during a MSc courses, within the framework of the <text:span text:style-name="Emphasis">Masters in Computer Science</text:span> program, University of Almeria, Spain</text:p>
        </text:list-item>
      </text:list>
      <text:h text:style-name="Heading_20_2" text:outline-level="2"><text:bookmark-start text:name="__RefHeading___international_visits_20"/><text:bookmark-start text:name="international_visits"/>International visits<text:bookmark-end text:name="__RefHeading___international_visits_20"/><text:bookmark-end text:name="international_visits"/></text:h>
      <text:list text:style-name="List_20_1" text:continue-numbering="false">
        <text:list-item>
          <text:p text:style-name="List_20_1_Content_First">  2021-06: University of Murcia, Spain</text:p>
        </text:list-item>
        <text:list-item>
          <text:p text:style-name="List_20_1_Content"> 2019-09: Universitat Politècnica de València, Spain</text:p>
        </text:list-item>
        <text:list-item>
          <text:p text:style-name="List_20_1_Content">  2018-06: University of Murcia, Spain</text:p>
        </text:list-item>
        <text:list-item>
          <text:p text:style-name="List_20_1_Content">  2018-02: Tilburg, The Netherlands</text:p>
        </text:list-item>
        <text:list-item>
          <text:p text:style-name="List_20_1_Content">  2017-11: Universidad Politecnica de Valencia &amp; University of Murcia, Spain</text:p>
        </text:list-item>
        <text:list-item>
          <text:p text:style-name="List_20_1_Content"> 2017-09: University of Wuerzburg, Germany, Declare summer school</text:p>
        </text:list-item>
        <text:list-item>
          <text:p text:style-name="List_20_1_Content">  2017-06: Free university of Bozen-Bolzano, Italy </text:p>
        </text:list-item>
        <text:list-item>
          <text:p text:style-name="List_20_1_Content">  2016-09--12: University of Murcia, Spain, (3m)</text:p>
        </text:list-item>
        <text:list-item>
          <text:p text:style-name="List_20_1_Content">  2016-04: University of Murcia, Spain,</text:p>
        </text:list-item>
        <text:list-item>
          <text:p text:style-name="List_20_1_Content">  2016-01: Chung-Ang University, Seoul, Rep. of South Korea</text:p>
        </text:list-item>
        <text:list-item>
          <text:p text:style-name="List_20_1_Content">  2015-04: University of Wuerzburg, Germany,</text:p>
        </text:list-item>
        <text:list-item>
          <text:p text:style-name="List_20_1_Content">  2014-07: University of Siegen, Germany, (3w)</text:p>
        </text:list-item>
        <text:list-item>
          <text:p text:style-name="List_20_1_Content">  2014-05: University of Murcia, Spain,</text:p>
        </text:list-item>
        <text:list-item>
          <text:p text:style-name="List_20_1_Content">  2013-01: University of Kassel, Germany,</text:p>
        </text:list-item>
        <text:list-item>
          <text:p text:style-name="List_20_1_Content">  2012-04: University of Almeria, Spain.</text:p>
        </text:list-item>
        <text:list-item>
          <text:p text:style-name="List_20_1_Content_Last">  2011-06: University of Almeria, Spain.</text:p>
        </text:list-item>
      </text:list>
      <text:h text:style-name="Heading_20_2" text:outline-level="2"><text:bookmark-start text:name="__RefHeading___prizes_and_awards_21"/><text:bookmark-start text:name="prizes_and_awards"/>Prizes and Awards<text:bookmark-end text:name="__RefHeading___prizes_and_awards_21"/><text:bookmark-end text:name="prizes_and_awards"/></text:h>
      <text:list text:style-name="List_20_1" text:continue-numbering="false">
        <text:list-item>
          <text:p text:style-name="List_20_1_Content_First"> 2018 -- I received a prize for the <text:span text:style-name="Emphasis">outstanding monograph in computer science</text:span> from the <text:a xlink:type="simple" xlink:href="http://ki.pan.pl/index.php?option=com_content&amp;view=article&amp;id=87&amp;Itemid=163&amp;lang=pl" text:style-name="Internet_20_link" text:visited-style-name="Visited_20_Internet_20_Link">Committee of Computer Science of the Polish Academy of Sciences</text:a></text:p>
        </text:list-item>
        <text:list-item>
          <text:p text:style-name="List_20_1_Content"> 2018 -- I received (together with Barbara Giżycka) the <text:span text:style-name="Emphasis">Popular Choice Award</text:span> for the paper of the workshop HAI2018 at IJCAI2018</text:p>
        </text:list-item>
        <text:list-item>
          <text:p text:style-name="List_20_1_Content"> 2012 -- I received a prestigious scholarship and scientific award of <text:a xlink:type="simple" xlink:href="http://www.polityka.pl/nauka/nagrodynaukowe/1531571,1,laureat-w-kategorii-nauki-techniczne.read" text:style-name="Internet_20_link" text:visited-style-name="Visited_20_Internet_20_Link">POLITYKA weekly</text:a> for the most promising scientific achievements in technical sciences in Poland. Also covered by the <text:a xlink:type="simple" xlink:href="http://www.agh.edu.pl/pl/aktualnosci/osiagniecia.html,,0:vw:3184" text:style-name="Internet_20_link" text:visited-style-name="Visited_20_Internet_20_Link">AGH UST</text:a>.</text:p>
        </text:list-item>
        <text:list-item>
          <text:p text:style-name="List_20_1_Content"> 2020 -- AGH-UST Rector's Prize for Scientific Achievements in 2019</text:p>
        </text:list-item>
        <text:list-item>
          <text:p text:style-name="List_20_1_Content"> 2019 -- AGH-UST Rector's Prize for Scientific Achievements in 2018</text:p>
        </text:list-item>
        <text:list-item>
          <text:p text:style-name="List_20_1_Content"> 2018 -- AGH-UST Rector's Prize for Scientific Achievements in 2017</text:p>
        </text:list-item>
        <text:list-item>
          <text:p text:style-name="List_20_1_Content"> 2017 -- AGH-UST Rector's Prize for Scientific Achievements in 2016</text:p>
        </text:list-item>
        <text:list-item>
          <text:p text:style-name="List_20_1_Content"> 2016 -- AGH-UST Rector's Prize for Scientific Achievements in 2015</text:p>
        </text:list-item>
        <text:list-item>
          <text:p text:style-name="List_20_1_Content"> 2015 -- Jagiellonian University Rector's Prize for Organizational Achievements</text:p>
        </text:list-item>
        <text:list-item>
          <text:p text:style-name="List_20_1_Content"> 2015 -- AGH-UST Rector's Prize for Scientific Achievements in 2014</text:p>
        </text:list-item>
        <text:list-item>
          <text:p text:style-name="List_20_1_Content"> 2014 -- Jagiellonian University Rector's Prize for Organizational Achievements</text:p>
        </text:list-item>
        <text:list-item>
          <text:p text:style-name="List_20_1_Content"> 2014 -- AGH-UST Rector's Prize for Scientific Achievements in 2013</text:p>
        </text:list-item>
        <text:list-item>
          <text:p text:style-name="List_20_1_Content"> 2014 -- I was awarded a title of ambassador of polish congresses <text:a xlink:type="simple" xlink:href="http://www.pot.gov.pl/nowosci/l/wiadomosci/wiadomosci-z-poland-convention-bureau/20-nowych-ambasadorow-kongresow-polskich" text:style-name="Internet_20_link" text:visited-style-name="Visited_20_Internet_20_Link">POT Announcement</text:a>, <text:a xlink:type="simple" xlink:href="http://www.konferencje.pl/firmy/firma-art,18933,poland-convention-bureau-pto,13,54,20-nowych-ambasadorow-wypromuje-kongresy-w-polsce.html" text:style-name="Internet_20_link" text:visited-style-name="Visited_20_Internet_20_Link">Announcement</text:a>, <text:a xlink:type="simple" xlink:href="http://www.agh.edu.pl/aktualnosci/info/article/trzech-naukowcow-agh-honorowymi-ambasadorami-kongresow-polskich/" text:style-name="Internet_20_link" text:visited-style-name="Visited_20_Internet_20_Link">AGH UST</text:a></text:p>
        </text:list-item>
        <text:list-item>
          <text:p text:style-name="List_20_1_Content"> 2013 -- AGH-UST Rector's Prize for Scientific Achievements in 2012</text:p>
        </text:list-item>
        <text:list-item>
          <text:p text:style-name="List_20_1_Content"> 2013 -- AGH-UST Rector's Prize for Didactic Achievements in 2012 for the organization of the <text:a xlink:type="simple" xlink:href="http://eis.agh.edu.pl" text:style-name="Internet_20_link" text:visited-style-name="Visited_20_Internet_20_Link">Engineering of Intelligent Systems (EIS)</text:a> program in computer science</text:p>
        </text:list-item>
        <text:list-item>
          <text:p text:style-name="List_20_1_Content"> 2013 -- AGH-UST Rector's Prize for Didactic Achievements in 2012 for the book edited by Jan. Werewka on <text:span text:style-name="Emphasis">Management of software projects</text:span></text:p>
        </text:list-item>
        <text:list-item>
          <text:p text:style-name="List_20_1_Content"> 2012 -- Jagiellonian University Rector's Prize for Organizational Achievements</text:p>
        </text:list-item>
        <text:list-item>
          <text:p text:style-name="List_20_1_Content"> 2012 -- AGH-UST Rector's Prize for Scientific Achievements in 2011</text:p>
        </text:list-item>
        <text:list-item>
          <text:p text:style-name="List_20_1_Content"> 2011 -- AGH-UST Rector's Prize for Scientific Achievements in 2010</text:p>
        </text:list-item>
        <text:list-item>
          <text:p text:style-name="List_20_1_Content"> 2010 -- AGH-UST Rector's Prize for Scientific Achievements in 2009</text:p>
        </text:list-item>
        <text:list-item>
          <text:p text:style-name="List_20_1_Content"> 2009 -- Best paper award at the ICCCI2009, together with Weronika T. Furmanska, for the paper <text:span text:style-name="Emphasis">Proposal of a New Rule-based Inference Scheme for the Semantic Web Applications</text:span>, published in, <text:a xlink:type="simple" xlink:href="http://www.springer.com/engineering/book/978-3-642-03957-7" text:style-name="Internet_20_link" text:visited-style-name="Visited_20_Internet_20_Link">New Challenges in Computational Collective Intelligence</text:a> Series: Studies in Computational Intelligence, Vol. 244, Nguyen, Ngoc Thanh; Katarzyniak, Radoslaw; Janiak, Adam (Eds.), Springer, 2009.</text:p>
        </text:list-item>
        <text:list-item>
          <text:p text:style-name="List_20_1_Content"> 2009 -- AGH-UST Rector's Prize for Scientific Achievements in 2008 </text:p>
        </text:list-item>
        <text:list-item>
          <text:p text:style-name="List_20_1_Content"> 2008 -- AGH-UST Rector's Prize for Scientific Achievements in 2007 </text:p>
        </text:list-item>
        <text:list-item>
          <text:p text:style-name="List_20_1_Content"> 2005 -- AGH-UST Rector's Prize for Scientific Achievements in 2004 </text:p>
        </text:list-item>
        <text:list-item>
          <text:p text:style-name="List_20_1_Content"> 2004 -- my Ph.D. dissertation was awarded by the AGH-UST Faculty of Electrical Engineering, Automatics, Computer Science and Electronics</text:p>
        </text:list-item>
        <text:list-item>
          <text:p text:style-name="List_20_1_Content_Last"> 1999 -- I was awarded 2nd prize by Polish Information Processing Society in contest for the best M.Sc. Thesis in computer science, for my MSc Thesis entitled ,,Graphical user interface for Kheops rule-based expert system''</text:p>
        </text:list-item>
      </text:list>
      <text:h text:style-name="Heading_20_2" text:outline-level="2"><text:bookmark-start text:name="__RefHeading___software_tools_22"/><text:bookmark-start text:name="software_tools"/>Software Tools<text:bookmark-end text:name="__RefHeading___software_tools_22"/><text:bookmark-end text:name="software_tools"/></text:h>
      <text:p text:style-name="Text_20_body">I have been involved in creation of a number of software tools resulting form research projects. 
See <text:a xlink:type="simple" xlink:href="https://www.geist.re/pub:software:start" text:style-name="Internet_20_link" text:visited-style-name="Visited_20_Internet_20_Link">GEIST page for more updates</text:a>.</text:p>
      <text:h text:style-name="Heading_20_3" text:outline-level="3"><text:bookmark-start text:name="__RefHeading___explainable_artificial_intelligence_xai_tools_23"/><text:bookmark-start text:name="explainable_artificial_intelligence_xai_tools"/>Explainable Artificial Intelligence (XAI) Tools<text:bookmark-end text:name="__RefHeading___explainable_artificial_intelligence_xai_tools_23"/><text:bookmark-end text:name="explainable_artificial_intelligence_xai_tools"/></text:h>
      <text:list text:style-name="List_20_1" text:continue-numbering="false">
        <text:list-item>
          <text:p text:style-name="List_20_1_Content_First"> <text:span text:style-name="Strong_20_Emphasis"><text:a xlink:type="simple" xlink:href="https://github.com/sbobek/inxai" text:style-name="Internet_20_link" text:visited-style-name="Visited_20_Internet_20_Link">InXAI</text:a></text:span> is a Python library for Intelligible XAI that allows to evaluate, compare and analyse different explainable AI algorithms</text:p>
        </text:list-item>
        <text:list-item>
          <text:p text:style-name="List_20_1_Content"> <text:span text:style-name="Strong_20_Emphasis"><text:a xlink:type="simple" xlink:href="https://github.com/sbobek/lux" text:style-name="Internet_20_link" text:visited-style-name="Visited_20_Internet_20_Link">LUX</text:a></text:span> is a Python library for generating uncertain local explanations in a form of human understandable  (and executable) rules.</text:p>
        </text:list-item>
        <text:list-item>
          <text:p text:style-name="List_20_1_Content"> <text:span text:style-name="Strong_20_Emphasis"><text:a xlink:type="simple" xlink:href="https://github.com/sbobek/knac" text:style-name="Internet_20_link" text:visited-style-name="Visited_20_Internet_20_Link">KnAC</text:a></text:span> is a Python library for Knowledge Augmented Clustering. It allows for human-in-the-loop conformance checking between domain expert and automatic clustering.</text:p>
        </text:list-item>
        <text:list-item>
          <text:p text:style-name="List_20_1_Content_Last"> <text:span text:style-name="Strong_20_Emphasis"><text:a xlink:type="simple" xlink:href="https://github.com/sbobek/clamp" text:style-name="Internet_20_link" text:visited-style-name="Visited_20_Internet_20_Link">CLAMP</text:a></text:span> ia a Python library for Cluster analysis with multidimensional bounding boxes. It allows for in-depth cluster analysis with state-of-the-art XAI algorithms.</text:p>
        </text:list-item>
      </text:list>
      <text:h text:style-name="Heading_20_3" text:outline-level="3"><text:bookmark-start text:name="__RefHeading___affective_computing_tools_24"/><text:bookmark-start text:name="affective_computing_tools"/>Affective Computing tools<text:bookmark-end text:name="__RefHeading___affective_computing_tools_24"/><text:bookmark-end text:name="affective_computing_tools"/></text:h>
      <text:list text:style-name="List_20_1" text:continue-numbering="false">
        <text:list-item>
          <text:p text:style-name="List_20_1_Content_First"> <text:span text:style-name="Strong_20_Emphasis"><text:a xlink:type="simple" xlink:href="https://afcai.re/pub:research#prototypes_of_affective_games" text:style-name="Internet_20_link" text:visited-style-name="Visited_20_Internet_20_Link">Several prototypes of affective games</text:a></text:span> for conducting affective research in rich but controllable game-based environment</text:p>
        </text:list-item>
        <text:list-item>
          <text:p text:style-name="List_20_1_Content_Last"> <text:span text:style-name="Strong_20_Emphasis"><text:a xlink:type="simple" xlink:href="https://www.geist.re/pub:software:BandReader" text:style-name="Internet_20_link" text:visited-style-name="Visited_20_Internet_20_Link">BandReader</text:a></text:span> is a software simplifying physiological data acquisition from wristbands as well as other measurement platforms such as Bitalino</text:p>
        </text:list-item>
      </text:list>
      <text:h text:style-name="Heading_20_3" text:outline-level="3"><text:bookmark-start text:name="__RefHeading___semantic_wikis_for_collaborative_knowledge_engineering_25"/><text:bookmark-start text:name="semantic_wikis_for_collaborative_knowledge_engineering"/>Semantic wikis for collaborative knowledge engineering<text:bookmark-end text:name="__RefHeading___semantic_wikis_for_collaborative_knowledge_engineering_25"/><text:bookmark-end text:name="semantic_wikis_for_collaborative_knowledge_engineering"/></text:h>
      <text:list text:style-name="List_20_1" text:continue-numbering="false">
        <text:list-item>
          <text:p text:style-name="LastListParagraph_List_20_1_Content_First"> <text:span text:style-name="Strong_20_Emphasis"><text:a xlink:type="simple" xlink:href="https://www.geist.re/pub:software:Loki" text:style-name="Internet_20_link" text:visited-style-name="Visited_20_Internet_20_Link">Loki</text:a></text:span> is a novel semantic wiki platform offering strong reasoning capabilities of Prolog, support for business processes and rules, and support for collaborative knowledge engineering.</text:p>
        </text:list-item>
      </text:list>
      <text:h text:style-name="Heading_20_3" text:outline-level="3"><text:bookmark-start text:name="__RefHeading___knowledge_base_editors_stable_supported_2009-2016_26"/><text:bookmark-start text:name="knowledge_base_editors_stable_supported_2009-2016"/>Knowledge base editors (stable, supported 2009-2016)<text:bookmark-end text:name="__RefHeading___knowledge_base_editors_stable_supported_2009-2016_26"/><text:bookmark-end text:name="knowledge_base_editors_stable_supported_2009-2016"/></text:h>
      <text:list text:style-name="List_20_1" text:continue-numbering="false">
        <text:list-item>
          <text:p text:style-name="List_20_1_Content_First"> <text:span text:style-name="Strong_20_Emphasis"><text:a xlink:type="simple" xlink:href="https://heartdroid.re/doku.php?id=pub:software:hwed:start" text:style-name="Internet_20_link" text:visited-style-name="Visited_20_Internet_20_Link">HWEd</text:a></text:span> is online web editor for creating XTT2 models, that are run by <text:span text:style-name="Strong_20_Emphasis"><text:a xlink:type="simple" xlink:href="https://heartdroid.re/" text:style-name="Internet_20_link" text:visited-style-name="Visited_20_Internet_20_Link">HeaRTDroid</text:a></text:span>  inference engine.</text:p>
        </text:list-item>
        <text:list-item>
          <text:p text:style-name="List_20_1_Content"> <text:span text:style-name="Strong_20_Emphasis"><text:a xlink:type="simple" xlink:href="https://www.geist.re/pub:software:HQEd" text:style-name="Internet_20_link" text:visited-style-name="Visited_20_Internet_20_Link">HQEd</text:a></text:span> is an advanced visual editor for modularized rule bases developed with the XTT2 knowledge representation for rules. Originally developed within the HeKatE project. Extended during the BIMLOQ to include support for rules integrated with business processes. Enhanced wrt GUI within the Parnas project.</text:p>
        </text:list-item>
        <text:list-item>
          <text:p text:style-name="List_20_1_Content"> <text:span text:style-name="Strong_20_Emphasis"><text:a xlink:type="simple" xlink:href="https://www.geist.re/pub:software:VARDA" text:style-name="Internet_20_link" text:visited-style-name="Visited_20_Internet_20_Link">VARDA</text:a></text:span> is a tool for fast conceptual prototyping of rule bases ARD+ method</text:p>
        </text:list-item>
        <text:list-item>
          <text:p text:style-name="List_20_1_Content_Last"> <text:span text:style-name="Strong_20_Emphasis"><text:a xlink:type="simple" xlink:href="https://www.geist.re/pub:software:HJEd" text:style-name="Internet_20_link" text:visited-style-name="Visited_20_Internet_20_Link">HJEd</text:a></text:span> is a visual prototyping of rule bases with the ARD+ method</text:p>
        </text:list-item>
      </text:list>
      <text:h text:style-name="Heading_20_3" text:outline-level="3"><text:bookmark-start text:name="__RefHeading___reasoning_engines_stable_supported_2009-2016_27"/><text:bookmark-start text:name="reasoning_engines_stable_supported_2009-2016"/>Reasoning engines (stable, supported 2009-2016)<text:bookmark-end text:name="__RefHeading___reasoning_engines_stable_supported_2009-2016_27"/><text:bookmark-end text:name="reasoning_engines_stable_supported_2009-2016"/></text:h>
      <text:list text:style-name="List_20_1" text:continue-numbering="false">
        <text:list-item>
          <text:p text:style-name="List_20_1_Content_First"> <text:span text:style-name="Strong_20_Emphasis"><text:a xlink:type="simple" xlink:href="https://heartdroid.re/" text:style-name="Internet_20_link" text:visited-style-name="Visited_20_Internet_20_Link">HeaRTDroid</text:a></text:span> is a rule-based inference engine both for Android mobile devices, and desktop solutions supported by visual web editor <text:span text:style-name="Strong_20_Emphasis"><text:a xlink:type="simple" xlink:href="https://heartdroid.re/doku.php?id=pub:software:hwed:start" text:style-name="Internet_20_link" text:visited-style-name="Visited_20_Internet_20_Link">HWEd</text:a></text:span>. It is distributed under the GNU General Public License</text:p>
        </text:list-item>
        <text:list-item>
          <text:p text:style-name="List_20_1_Content"> <text:span text:style-name="Strong_20_Emphasis"><text:a xlink:type="simple" xlink:href="https://www.geist.re/pub:software:HeaRT" text:style-name="Internet_20_link" text:visited-style-name="Visited_20_Internet_20_Link">HeaRT</text:a></text:span> is a hybrid rule inference engine for modularized rule bases developed with the XTT2 knowledge representation for rules. It also supports practical rule verification. Originally developed within the HeKatE project. Later on extended towards reasoning with business processes as well as in integrated in a semantic wiki.</text:p>
        </text:list-item>
        <text:list-item>
          <text:p text:style-name="List_20_1_Content_Last"> <text:span text:style-name="Strong_20_Emphasis"><text:a xlink:type="simple" xlink:href="https://www.geist.re/pub:software:PelletHeart" text:style-name="Internet_20_link" text:visited-style-name="Visited_20_Internet_20_Link">PelletHeart</text:a></text:span> a prototype inference engine linking the HeaRT rule engine with Pellet, the Description Logics reasoner.</text:p>
        </text:list-item>
      </text:list>
      <text:h text:style-name="Heading_20_3" text:outline-level="3"><text:bookmark-start text:name="__RefHeading___knowledge_base_translators_supported_2009-2016_28"/><text:bookmark-start text:name="knowledge_base_translators_supported_2009-2016"/>Knowledge base translators (supported 2009-2016)<text:bookmark-end text:name="__RefHeading___knowledge_base_translators_supported_2009-2016_28"/><text:bookmark-end text:name="knowledge_base_translators_supported_2009-2016"/></text:h>
      <text:list text:style-name="List_20_1" text:continue-numbering="false">
        <text:list-item>
          <text:p text:style-name="LastListParagraph_List_20_1_Content_First"> <text:span text:style-name="Strong_20_Emphasis"><text:a xlink:type="simple" xlink:href="https://www.geist.re/pub:software:HaThoR" text:style-name="Internet_20_link" text:visited-style-name="Visited_20_Internet_20_Link">HaThoR</text:a></text:span> is rule base translator tool from the XTT2 format to RIF, OWL (partially) and UML</text:p>
        </text:list-item>
      </text:list>
      <text:h text:style-name="Heading_20_2" text:outline-level="2"><text:bookmark-start text:name="__RefHeading___research_projects_29"/><text:bookmark-start text:name="research_projects"/>Research Projects<text:bookmark-end text:name="__RefHeading___research_projects_29"/><text:bookmark-end text:name="research_projects"/></text:h>
      <text:p text:style-name="Text_20_body">During 2018-2023 I have been involved in different roles 6 large R&amp;D project with polish SMEs funded by the polish <text:a xlink:type="simple" xlink:href="https://www.gov.pl/web/ncbr-en" text:style-name="Internet_20_link" text:visited-style-name="Visited_20_Internet_20_Link">The National Centre for Research and Development</text:a>.</text:p>
      <text:p text:style-name="Text_20_body">Moreover, I have been involved in the following research projects in the universities:</text:p>
      <text:list text:style-name="List_20_1" text:continue-numbering="false">
        <text:list-item>
          <text:p text:style-name="List_20_1_Content_First"> 2023-&gt;2027 - <text:span text:style-name="Emphasis">PEER (hyPEr ExpeRt)</text:span> EU HORIZON HORIZON-CL4-2022-HUMAN-02 (RIA) (Proposal 101120406) role: PI of the Polish team</text:p>
        </text:list-item>
        <text:list-item>
          <text:p text:style-name="List_20_1_Content"> 2022-&gt;2024 - <text:span text:style-name="Emphasis"><text:a xlink:type="simple" xlink:href="https://cjc.eui.eu/event/transnational-dipute-resolution-in-an-increasing-digitalised-world/" text:style-name="Internet_20_link" text:visited-style-name="Visited_20_Internet_20_Link">ODR e-Justice</text:a></text:span> EU HORIZON JUST-2021-EJUSTICE Call (101046468) role: Polish co-PI in the area of AI</text:p>
        </text:list-item>
        <text:list-item>
          <text:p text:style-name="List_20_1_Content"> 2021-&gt;2024 - <text:span text:style-name="Emphasis"><text:a xlink:type="simple" xlink:href="https://xpm.project.uj.edu.pl/" text:style-name="Internet_20_link" text:visited-style-name="Visited_20_Internet_20_Link">eXplainable Predictive Maintenance - CHIST-ERA 2019 XAI</text:a></text:span>: polish team PI/leader and principal investigator (National Science Centre, Poland (2020/02/Y/ST6/00070), under CHIST-ERA IV programme, which has received funding from the EU Horizon 2020 Research and Innovation Programme, under Grant Agreement no 857925.</text:p>
        </text:list-item>
        <text:list-item>
          <text:p text:style-name="List_20_1_Content"> 2019-&gt;2021 - <text:span text:style-name="Emphasis"><text:a xlink:type="simple" xlink:href="http://pacmel.geist.re" text:style-name="Internet_20_link" text:visited-style-name="Visited_20_Internet_20_Link">Process-aware Analytics Support based on Conceptual Models for Event Logs
Call (PACMEL)</text:a></text:span>  <text:a xlink:type="simple" xlink:href="http://www.chistera.eu/call-2017-announcement" text:style-name="Internet_20_link" text:visited-style-name="Visited_20_Internet_20_Link">CHIST-ERA-2017-BDSI</text:a>: project leader, principal investigator, coordinator of the international consortium (NCN UMO-2018/27/Z/ST6/03392)</text:p>
        </text:list-item>
        <text:list-item>
          <text:p text:style-name="List_20_1_Content"> 2015-&gt;2017 - <text:span text:style-name="Emphasis"><text:a xlink:type="simple" xlink:href="http://geist.agh.edu.pl/pub:projects:knowme:start" text:style-name="Internet_20_link" text:visited-style-name="Visited_20_Internet_20_Link">KnowMe</text:a></text:span> (Preludium 7 NCN Grant no. UMO-2014/13/N/ST6/01786) Uncertain and incomplete knowledge modelling for mediation in mobile context-aware systems (KnowMe): scientific supervisor.</text:p>
        </text:list-item>
        <text:list-item>
          <text:p text:style-name="List_20_1_Content"> 2012-&gt;2015 - <text:span text:style-name="Emphasis"><text:a xlink:type="simple" xlink:href="http://prosecco.agh.edu.pl/" text:style-name="Internet_20_link" text:visited-style-name="Visited_20_Internet_20_Link">Prosecco</text:a></text:span> (Grant NCBiR 1. Program Badań Stosowanych, no. PBS1/B3/14/2012)  Processes Semantics Collaboration for Companies: project leader and consortium coordinator</text:p>
        </text:list-item>
        <text:list-item>
          <text:p text:style-name="List_20_1_Content"> 2012-&gt;2014 - <text:span text:style-name="Emphasis"><text:a xlink:type="simple" xlink:href="http://geist.agh.edu.pl/pub:projects:samurai:start" text:style-name="Internet_20_link" text:visited-style-name="Visited_20_Internet_20_Link">SaMURaI</text:a></text:span> (Preludium 2 NCN Grant no. UMO-2011/03/N/ST6/00886)  Semantic Method for Unified Rules Interoperability in Knowledge-Based Systems: scientific supervisor.</text:p>
        </text:list-item>
        <text:list-item>
          <text:p text:style-name="List_20_1_Content"> 2012-&gt;2014 - <text:span text:style-name="Emphasis"><text:a xlink:type="simple" xlink:href="http://geist.agh.edu.pl/pub:projects:hibuproburul:start" text:style-name="Internet_20_link" text:visited-style-name="Visited_20_Internet_20_Link">HiBuProBuRul</text:a></text:span> (Preludium 2 NCN Grant no. UMO-2011/03/N/ST6/00909)  Methodology for designing Hierarchical Business Processes integrated with Business Rules: scientific supervisor.</text:p>
        </text:list-item>
        <text:list-item>
          <text:p text:style-name="List_20_1_Content"> 2011-&gt;2012 - <text:span text:style-name="Emphasis"><text:a xlink:type="simple" xlink:href="http://parnas.ia.agh.edu.pl" text:style-name="Internet_20_link" text:visited-style-name="Visited_20_Internet_20_Link">Parnas</text:a></text:span> (Grant NCN N516 481240) Methods for inference control and quality management in modularized rule bases: project leader.</text:p>
        </text:list-item>
        <text:list-item>
          <text:p text:style-name="List_20_1_Content"> 2010-&gt;2012 - <text:span text:style-name="Emphasis"><text:a xlink:type="simple" xlink:href="http://bimloq.ia.agh.edu.pl" text:style-name="Internet_20_link" text:visited-style-name="Visited_20_Internet_20_Link">BIMLOQ</text:a></text:span> (Grant MNiSW N516 422338) Business Models Optimization for Quality: project coordination,  visual design methods concepts and tools.</text:p>
        </text:list-item>
        <text:list-item>
          <text:p text:style-name="List_20_1_Content"> 2009-&gt;2015 - <text:span text:style-name="Emphasis"><text:a xlink:type="simple" xlink:href="http://indect-project.eu/" text:style-name="Internet_20_link" text:visited-style-name="Visited_20_Internet_20_Link">INDECT</text:a></text:span> (FP7-218086, FP7:Collaboration/Security) Intelligent information system supporting observation, searching and detection for security of citizens in urban environment. (See the <text:a xlink:type="simple" xlink:href="http://cordis.europa.eu/fetch?CALLER=FP7_PROJ_EN&amp;ACTION=D&amp;DOC=4&amp;CAT=PROJ&amp;QUERY=011f30e52539:b685:00e1e967&amp;RCN=89374" text:style-name="Internet_20_link" text:visited-style-name="Visited_20_Internet_20_Link">official information at CORDIS</text:a>)<text:line-break/>Direct team involvement in WP4, mainly in Task 4.6 <text:span text:style-name="Emphasis">Tools to process the information provided by citizens via emergency website, i.e. tools for filtering, validation and classifying textual information</text:span></text:p>
        </text:list-item>
        <text:list-item>
          <text:p text:style-name="List_20_1_Content"> 2009-&gt;2011 - <text:span text:style-name="Emphasis"><text:a xlink:type="simple" xlink:href="http://www.rebit.zarz.agh.edu.pl/" text:style-name="Internet_20_link" text:visited-style-name="Visited_20_Internet_20_Link">Rebit</text:a></text:span> (a <text:a xlink:type="simple" xlink:href="http://www.poig.gov.pl/" text:style-name="Internet_20_link" text:visited-style-name="Visited_20_Internet_20_Link">POIG 1.3.1</text:a> project), Business and Technological Rules Management. Team objective: development of a business rules verification module.</text:p>
        </text:list-item>
        <text:list-item>
          <text:p text:style-name="List_20_1_Content"> 2007-&gt;2009  - <text:span text:style-name="Emphasis"><text:a xlink:type="simple" xlink:href="http://hekate.ia.agh.edu.pl" text:style-name="Internet_20_link" text:visited-style-name="Visited_20_Internet_20_Link">HeKatE</text:a></text:span> (Grant MNiSW N516 024 32/2878) Hybrid Knowledge Engineering: project coordination, XTT2 and ARD+ design methods concepts and tools</text:p>
        </text:list-item>
        <text:list-item>
          <text:p text:style-name="List_20_1_Content"> 2005-&gt;2006 - <text:span text:style-name="Emphasis"><text:a xlink:type="simple" xlink:href="http://adder.ia.agh.edu.pl" text:style-name="Internet_20_link" text:visited-style-name="Visited_20_Internet_20_Link">Adder</text:a></text:span> (Grant KBN 4 T11C 035 2) research on formal methods in design of correct real-time and embedded systems, including rule-based systems: rule-based security systems design and analysis methods and tools</text:p>
        </text:list-item>
        <text:list-item>
          <text:p text:style-name="List_20_1_Content"> 2003-&gt;2004 - <text:span text:style-name="Emphasis"><text:a xlink:type="simple" xlink:href="http://mirella.ia.agh.edu.pl" text:style-name="Internet_20_link" text:visited-style-name="Visited_20_Internet_20_Link">Mirella</text:a></text:span> (Grant KBN 4 T11C 027 24) Meta-Level Approach to Integrated Process of Design and Implementation of Rule-Based Systems: proposal of an integrated process of visual design, formal analysis and implementation of rule-based expert systems, supported by a CASE tool</text:p>
        </text:list-item>
        <text:list-item>
          <text:p text:style-name="List_20_1_Content_Last"> 1999-&gt;2001 - <text:span text:style-name="Emphasis"><text:a xlink:type="simple" xlink:href="http://regulus.ia.agh.edu.pl" text:style-name="Internet_20_link" text:visited-style-name="Visited_20_Internet_20_Link">Regulus</text:a></text:span> (Grant KBN 8 T11C 019 17) research on formal methods in knowledge engineering and artificial intelligence: analysis of Prolog-based rule-based systems design methods</text:p>
        </text:list-item>
      </text:list>
      <text:h text:style-name="Heading_20_2" text:outline-level="2"><text:bookmark-start text:name="__RefHeading___teaching_projects_30"/><text:bookmark-start text:name="teaching_projects"/>Teaching Projects<text:bookmark-end text:name="__RefHeading___teaching_projects_30"/><text:bookmark-end text:name="teaching_projects"/></text:h>
      <text:list text:style-name="List_20_1" text:continue-numbering="false">
        <text:list-item>
          <text:p text:style-name="LastListParagraph_List_20_1_Content_First"> 2013 -- 2018 <text:a xlink:type="simple" xlink:href="http://eis.agh.edu.pl/" text:style-name="Internet_20_link" text:visited-style-name="Visited_20_Internet_20_Link">EIS - Engineering of Intelligent Systems</text:a> we created a pioneering Master track in Computer Science studies at AGH UST, which I've supervised since then.</text:p>
        </text:list-item>
      </text:list>
      <text:h text:style-name="Heading_20_2" text:outline-level="2"><text:bookmark-start text:name="__RefHeading___papers_31"/><text:bookmark-start text:name="papers"/>Papers<text:bookmark-end text:name="__RefHeading___papers_31"/><text:bookmark-end text:name="papers"/></text:h>
      <text:list text:style-name="List_20_1" text:continue-numbering="false">
        <text:list-item>
          <text:p text:style-name="List_20_1_Content_First"> over 200 reviewed scientific papers in artificial intelligence, knowledge and software engineering</text:p>
        </text:list-item>
        <text:list-item>
          <text:p text:style-name="List_20_1_Content"> two monographs</text:p>
        </text:list-item>
        <text:list-item>
          <text:p text:style-name="List_20_1_Content"> one edited volume</text:p>
        </text:list-item>
        <text:list-item>
          <text:p text:style-name="List_20_1_Content"> three special issues of journals</text:p>
        </text:list-item>
        <text:list-item>
          <text:p text:style-name="List_20_1_Content_Last"> professional training materials concerning GNU/Linux administration and security</text:p>
        </text:list-item>
      </text:list>
      <text:p text:style-name="Text_20_body">For the external lists my papers see:
for all the papers -&gt;
<text:a xlink:type="simple" xlink:href="https://www.bpp.agh.edu.pl/autor/nalepa-grzegorz-jacek-03663" text:style-name="Internet_20_link" text:visited-style-name="Visited_20_Internet_20_Link">AGH UST BPP</text:a></text:p>
      <text:p text:style-name="Text_20_body">See my papers on other sites: </text:p>
      <text:p text:style-name="Text_20_body"><text:a xlink:type="simple" xlink:href="http://scholar.google.com/scholar?q=author%3A%22Grzegorz+J.+Nalepa%22&amp;num=200" text:style-name="Internet_20_link" text:visited-style-name="Visited_20_Internet_20_Link">Google Scholar</text:a> (<text:a xlink:type="simple" xlink:href="http://scholar.google.com/citations?user=D-h16N8AAAAJ" text:style-name="Internet_20_link" text:visited-style-name="Visited_20_Internet_20_Link">Profile)</text:a>, 
<text:a xlink:type="simple" xlink:href="http://dblp.uni-trier.de/db/indices/a-tree/n/Nalepa:Grzegorz_J=.html" text:style-name="Internet_20_link" text:visited-style-name="Visited_20_Internet_20_Link">DBLP</text:a>,
<text:a xlink:type="simple" xlink:href="https://orcid.org/0000-0002-8182-4225" text:style-name="Internet_20_link" text:visited-style-name="Visited_20_Internet_20_Link">ORCID</text:a>,
<text:a xlink:type="simple" xlink:href="http://link.springer.com/search?dc.creator=Grzegorz+J.+Nalepa&amp;date-facet-mode=between&amp;showAll=true" text:style-name="Internet_20_link" text:visited-style-name="Visited_20_Internet_20_Link">Springer</text:a>,
<text:a xlink:type="simple" xlink:href="http://www.scopus.com/authid/detail.url?origin=resultslist&amp;authorId=6602645118" text:style-name="Internet_20_link" text:visited-style-name="Visited_20_Internet_20_Link">Scopus</text:a>,
<text:a xlink:type="simple" xlink:href="http://aminer.org/profile/53f7b548dabfae938c6d1f6a" text:style-name="Internet_20_link" text:visited-style-name="Visited_20_Internet_20_Link">Arnetminer</text:a>,
<text:a xlink:type="simple" xlink:href="http://academic.research.microsoft.com/Author/3164642.aspx" text:style-name="Internet_20_link" text:visited-style-name="Visited_20_Internet_20_Link">MS AR</text:a>,
<text:a xlink:type="simple" xlink:href="http://www.pubzone.org/pages/publications/showAuthor.do?userId=37.873" text:style-name="Internet_20_link" text:visited-style-name="Visited_20_Internet_20_Link">PubZone</text:a>,
<text:a xlink:type="simple" xlink:href="http://en.scientificcommons.org/grzegorz_j_nalepa" text:style-name="Internet_20_link" text:visited-style-name="Visited_20_Internet_20_Link">ScientificCommons</text:a>,
<text:a xlink:type="simple" xlink:href="http://portal.acm.org/results.cfm?coll=portal&amp;dl=ACM&amp;query=Grzegorz+J.+Nalepa&amp;short=1" text:style-name="Internet_20_link" text:visited-style-name="Visited_20_Internet_20_Link">ACM</text:a>,
<text:a xlink:type="simple" xlink:href="http://www.metapress.com/content?k=author:%28Grzegorz+J.+Nalepa%29" text:style-name="Internet_20_link" text:visited-style-name="Visited_20_Internet_20_Link">MetaPress</text:a>,
<text:a xlink:type="simple" xlink:href="http://interaction.lille.inria.fr/~roussel/projects/scholarindex/index.cgi?btnG=Search+Scholar&amp;as_sauthors=Grzegorz+J.+Nalepa&amp;as_allsubj=some&amp;as_subj=eng&amp;as_q=&amp;as_oq=&amp;as_eq=&amp;as_publication=&amp;as_ylo=&amp;as_yhi=&amp;x_minr=&amp;as_occt=any&amp;hl=en&amp;lr=" text:style-name="Internet_20_link" text:visited-style-name="Visited_20_Internet_20_Link">scHolar</text:a>,
<text:a xlink:type="simple" xlink:href="http://citeseerx.ist.psu.edu/search?q=%22grzegorz+j.+nalepa%22" text:style-name="Internet_20_link" text:visited-style-name="Visited_20_Internet_20_Link">CiteSeer</text:a>,
<text:a xlink:type="simple" xlink:href="http://quadsearch.csd.auth.gr/ssearch.php?m=1&amp;lan=1&amp;tos=2&amp;v=1&amp;frop=1&amp;sd=0&amp;wtl=1&amp;regc=pl&amp;query=g+j+nalepa&amp;query2=&amp;search=Search&amp;sst=1&amp;subj_all=2&amp;st4=1&amp;ResPerPage=500&amp;sp=1" text:style-name="Internet_20_link" text:visited-style-name="Visited_20_Internet_20_Link">QuadSearch</text:a>, <text:a xlink:type="simple" xlink:href="http://www.researcherid.com/rid/E-5016-2011" text:style-name="Internet_20_link" text:visited-style-name="Visited_20_Internet_20_Link">Web of Science - Research ID</text:a>,
<text:a xlink:type="simple" xlink:href="https://ieeexplore.ieee.org/search/searchresult.jsp?action=search&amp;newsearch=true&amp;matchBoolean=true&amp;queryText=(%22Authors%22:grzegorz%20j.%20nalepa)" text:style-name="Internet_20_link" text:visited-style-name="Visited_20_Internet_20_Link">IEEE</text:a>,
<text:a xlink:type="simple" xlink:href="https://www.semanticscholar.org/author/Grzegorz-J-Nalepa/1726792" text:style-name="Internet_20_link" text:visited-style-name="Visited_20_Internet_20_Link">Semantic Scholar</text:a>.</text:p>
      <text:h text:style-name="Heading_20_2" text:outline-level="2"><text:bookmark-start text:name="__RefHeading___professional_memberships_32"/><text:bookmark-start text:name="professional_memberships"/>Professional Memberships<text:bookmark-end text:name="__RefHeading___professional_memberships_32"/><text:bookmark-end text:name="professional_memberships"/></text:h>
      <text:list text:style-name="List_20_1" text:continue-numbering="false">
        <text:list-item>
          <text:p text:style-name="List_20_1_Content_First"> PP-RAI: Polish Alliance for the Development of Artificial Intelligence, member of the coordination board since 2018</text:p>
        </text:list-item>
        <text:list-item>
          <text:p text:style-name="List_20_1_Content"> <text:a xlink:type="simple" xlink:href="http://www.aepia.org/aepia/" text:style-name="Internet_20_link" text:visited-style-name="Visited_20_Internet_20_Link">Asociación Española para la Inteligencia Artificial (AEPIA)</text:a> since 2018</text:p>
        </text:list-item>
        <text:list-item>
          <text:p text:style-name="List_20_1_Content"> <text:a xlink:type="simple" xlink:href="https://aixia.it/en/" text:style-name="Internet_20_link" text:visited-style-name="Visited_20_Internet_20_Link">Associazione Italiana per l’Intelligenza Artificiale (AI*IA)</text:a> since 2015</text:p>
        </text:list-item>
        <text:list-item>
          <text:p text:style-name="List_20_1_Content"> <text:a xlink:type="simple" xlink:href="http://www.kesinternational.net/" text:style-name="Internet_20_link" text:visited-style-name="Visited_20_Internet_20_Link">KES International</text:a> since 2014</text:p>
        </text:list-item>
        <text:list-item>
          <text:p text:style-name="List_20_1_Content"> <text:a xlink:type="simple" xlink:href="http://www.processmining.pl" text:style-name="Internet_20_link" text:visited-style-name="Visited_20_Internet_20_Link">Polish Process Mining Group</text:a> since 2013</text:p>
        </text:list-item>
        <text:list-item>
          <text:p text:style-name="List_20_1_Content"> <text:a xlink:type="simple" xlink:href="http://www.ieee.org" text:style-name="Internet_20_link" text:visited-style-name="Visited_20_Internet_20_Link">IEEE</text:a>, including <text:a xlink:type="simple" xlink:href="http://www.ieeesmc.org/technicalcommittess/tc_cci.html" text:style-name="Internet_20_link" text:visited-style-name="Visited_20_Internet_20_Link">IEEE Technical Committee on Computational Collective Intelligence</text:a> -- I have been member of the TC on CCI since 2011</text:p>
        </text:list-item>
        <text:list-item>
          <text:p text:style-name="List_20_1_Content_Last"> <text:a xlink:type="simple" xlink:href="http://www.pssi.agh.edu.pl/" text:style-name="Internet_20_link" text:visited-style-name="Visited_20_Internet_20_Link">Polish Artificial Intelligence Society (PAIS/PSSI)</text:a> -- in 2009 I was elected the President of the <text:a xlink:type="simple" xlink:href="http://www.pssi.agh.edu.pl/" text:style-name="Internet_20_link" text:visited-style-name="Visited_20_Internet_20_Link">Polish Artificial Intelligence Society (PAIS)</text:a> (polish <text:a xlink:type="simple" xlink:href="http://www.pssi.agh.edu.pl/" text:style-name="Internet_20_link" text:visited-style-name="Visited_20_Internet_20_Link">Polskie Stowarzyszenie Sztucznej Inteligencji (PSSI)</text:a>) established in 2009 for supporting and promoting AI in Poland.</text:p>
        </text:list-item>
      </text:list>
      <text:h text:style-name="Heading_20_2" text:outline-level="2"><text:bookmark-start text:name="__RefHeading___main_degreesprofessorshp_habilitation_phd_33"/><text:bookmark-start text:name="main_degreesprofessorshp_habilitation_phd"/>Main Degrees: professorshp, habilitation, PhD<text:bookmark-end text:name="__RefHeading___main_degreesprofessorshp_habilitation_phd_33"/><text:bookmark-end text:name="main_degreesprofessorshp_habilitation_phd"/></text:h>
      <text:list text:style-name="List_20_1" text:continue-numbering="false">
        <text:list-item>
          <text:p text:style-name="List_20_1_Content_First"> 2019 - full state profesorship, see related book: Grzegorz J. Nalepa <text:span text:style-name="Emphasis"><text:a xlink:type="simple" xlink:href="https://www.springer.com/gp/book/9783319666549" text:style-name="Internet_20_link" text:visited-style-name="Visited_20_Internet_20_Link">Modeling with Rules Using Semantic Knowledge Engineering</text:a></text:span>, Intelligent Systems Reference Library, Vol. 130, ISBN: 978-3-319-66654-9, Pages: XXIV, 435, Springer International Publishing, 2017 (Copyright 2018), DOI 10.1007/978-3-319</text:p>
        </text:list-item>
        <text:list-item>
          <text:p text:style-name="List_20_1_Content"> 2012 - Habilitation degee, based on the monograph, <text:span text:style-name="Emphasis">Semantic Knowledge Engineering. A Rule-Based Approach</text:span>, AGH, 2011 as well as the set of important papers, I successfully passed the habilitation procedure, and received the habilitation degree (DSc) in Computer Science, at <text:a xlink:type="simple" xlink:href="http://www.agh.edu.pl/en" text:style-name="Internet_20_link" text:visited-style-name="Visited_20_Internet_20_Link">AGH UST</text:a> on 2012.05.10.</text:p>
        </text:list-item>
        <text:list-item>
          <text:p text:style-name="List_20_1_Content_Last"> 2004 - Ph.D. in Computer Science – my dissertation entitled <text:span text:style-name="Emphasis">“Meta-Level Approach to Integrated Process of Design and Implementation of Rule-Based Systems”</text:span> presents a new approach to rule-based system design, implementation and verification. See: <text:a xlink:type="simple" xlink:href="http://mirella.ia.agh.edu.pl/" text:style-name="Internet_20_link" text:visited-style-name="Visited_20_Internet_20_Link">the webpage</text:a></text:p>
        </text:list-item>
      </text:list>
      <text:h text:style-name="Heading_20_2" text:outline-level="2"><text:bookmark-start text:name="__RefHeading___master_students_34"/><text:bookmark-start text:name="master_students"/>Master Students<text:bookmark-end text:name="__RefHeading___master_students_34"/><text:bookmark-end text:name="master_students"/></text:h>
      <text:p text:style-name="Text_20_body">Since 2005 I have supervised 36 master students that graduated.
Currently I am supervising 5 MSc theses.</text:p>
      <text:list text:style-name="List_20_1" text:continue-numbering="false">
        <text:list-item>
          <text:p text:style-name="List_20_1_Content_First"> 2016, my master student Patryk Kiepas received a 1st prize for his e-learning notes (“Notatki w Internecie) from the AGH Rector</text:p>
        </text:list-item>
        <text:list-item>
          <text:p text:style-name="List_20_1_Content"> 2015, my master student Olgierd Grodzki received a honorable mention in the PTI contest for best MSc theses</text:p>
        </text:list-item>
        <text:list-item>
          <text:p text:style-name="List_20_1_Content_Last"> 2010, my master student Weronika T. Furmańska received a prize in the PTI contest for best MSc theses</text:p>
        </text:list-item>
      </text:list>
      <text:h text:style-name="Heading_20_2" text:outline-level="2"><text:bookmark-start text:name="__RefHeading___bios_35"/><text:bookmark-start text:name="bios"/>Bios<text:bookmark-end text:name="__RefHeading___bios_35"/><text:bookmark-end text:name="bios"/></text:h>
      <text:list text:style-name="List_20_1" text:continue-numbering="false">
        <text:list-item>
          <text:p text:style-name="List_20_1_Content_First"> a <text:a xlink:type="simple" xlink:href="https://gjn.re/wiki/bio" text:style-name="Internet_20_link" text:visited-style-name="Visited_20_Internet_20_Link">bio</text:a> data (the same at the <text:a xlink:type="simple" xlink:href="http://geist.agh.edu.pl/pub:about_us:people:start#dr._grzegorz_j._nalepa" text:style-name="Internet_20_link" text:visited-style-name="Visited_20_Internet_20_Link">GEIST page</text:a>)</text:p>
        </text:list-item>
        <text:list-item>
          <text:p text:style-name="List_20_1_Content_Last"> a <text:a xlink:type="simple" xlink:href="https://gjn.re/wiki/short_bio" text:style-name="Internet_20_link" text:visited-style-name="Visited_20_Internet_20_Link">short bio</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research</dc:title>
  </office:meta>
</office:document-meta>
</file>