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b4e260aa3acc4726ae7d641f7e18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vpl"/><text:bookmark-start text:name="__RefHeading___grzegorz_jacek_nalepa_-_curriculum_vitae_1"/><text:bookmark-start text:name="grzegorz_jacek_nalepa_-_curriculum_vitae"/>Grzegorz Jacek Nalepa - Curriculum Vitae<text:bookmark-end text:name="__RefHeading___grzegorz_jacek_nalepa_-_curriculum_vitae_1"/><text:bookmark-end text:name="grzegorz_jacek_nalepa_-_curriculum_vitae"/></text:h>
      <text:p text:style-name="Text_20_body"><draw:frame draw:style-name="medialeft" draw:name="GJN official photo Legend" text:anchor-type="paragraph" draw:z-index="0" svg:width="3.96875cm"><draw:text-box><text:p text:style-name="legendcenter"><draw:frame draw:style-name="medialeft" draw:name="GJN official photo" text:anchor-type="paragraph" draw:z-index="0" svg:width="3.96875cm" svg:height="5.2916666666667cm"><draw:image xlink:href="Pictures/88b4e260aa3acc4726ae7d641f7e18d7.jpg" xlink:type="simple" xlink:show="embed" xlink:actuate="onLoad"/></draw:frame>GJN official photo</text:p></draw:text-box></draw:frame></text:p>
      <text:p text:style-name="Text_20_body"><text:span text:style-name="Emphasis">(as of 2010.01)</text:span> <text:a xlink:type="simple" xlink:href="https://gjn.re/wiki/en:gjn-cv-20100130.pdf" text:style-name="Internet_20_link" text:visited-style-name="Visited_20_Internet_20_Link">PDF VERSION</text:a></text:p>
      <text:h text:style-name="Heading_20_2" text:outline-level="2"><text:bookmark-start text:name="__RefHeading___kontakt_2"/><text:bookmark-start text:name="kontakt"/>Kontakt<text:bookmark-end text:name="__RefHeading___kontakt_2"/><text:bookmark-end text:name="kontakt"/></text:h>
      <text:p text:style-name="Text_20_body">E-mail: <text:a xlink:type="simple" xlink:href="mailto:gjn@agh.edu.pl" text:style-name="Internet_20_link" text:visited-style-name="Visited_20_Internet_20_Link">gjn@agh.edu.pl</text:a></text:p>
      <text:p text:style-name="Text_20_body">WWW: <text:a xlink:type="simple" xlink:href="http://home.agh.edu.pl/gjn" text:style-name="Internet_20_link" text:visited-style-name="Visited_20_Internet_20_Link">http://home.agh.edu.pl/gjn</text:a></text:p>
      <text:p text:style-name="Text_20_body">Lokalizacja: budynek C3, pokój 203, <text:a xlink:type="simple" xlink:href="http://cslab.ia.agh.edu.pl" text:style-name="Internet_20_link" text:visited-style-name="Visited_20_Internet_20_Link">Laboratorium Informatyki</text:a>
(<text:a xlink:type="simple" xlink:href="http://www.biuletyn.agh.edu.pl/pliki/mapa_agh.pdf" text:style-name="Internet_20_link" text:visited-style-name="Visited_20_Internet_20_Link">zobcz mapę AGH</text:a>)</text:p>
      <text:p text:style-name="Text_20_body">Adres: <text:a xlink:type="simple" xlink:href="http://www.ia.agh.edu.pl" text:style-name="Internet_20_link" text:visited-style-name="Visited_20_Internet_20_Link">Katedra Automatyki</text:a><text:line-break/>
<text:a xlink:type="simple" xlink:href="http://www.agh.edu.pl" text:style-name="Internet_20_link" text:visited-style-name="Visited_20_Internet_20_Link">Akademia Górniczo-Hutnicza</text:a><text:line-break/>
Al. Mickiewicza 30, 30-059 <text:a xlink:type="simple" xlink:href="http://www.krakow.pl" text:style-name="Internet_20_link" text:visited-style-name="Visited_20_Internet_20_Link">Kraków</text:a>, Polska<text:line-break/>
tel.: 048-12-617-3856<text:line-break/>
fax.: 048-12-634-15-68</text:p>
      <text:p text:style-name="Text_20_body">Patrz <text:a xlink:type="simple" xlink:href="https://gjn.re/wiki/badania" text:style-name="Internet_20_link" text:visited-style-name="Visited_20_Internet_20_Link">mój profil naukowy</text:a>.</text:p>
      <text:h text:style-name="Heading_20_2" text:outline-level="2"><text:bookmark-start text:name="__RefHeading___doswiadczenie_zawodowe_3"/><text:bookmark-start text:name="doswiadczenie_zawodowe"/>Doświadczenie zawodowe<text:bookmark-end text:name="__RefHeading___doswiadczenie_zawodowe_3"/><text:bookmark-end text:name="doswiadczenie_zawodowe"/></text:h>
      <text:list text:style-name="List_20_1" text:continue-numbering="false">
        <text:list-item>
          <text:p text:style-name="List_20_1_Content_First">  2005 -- do chwili obecnej -- <text:a xlink:type="simple" xlink:href="http://www.agh.edu.pl/" text:style-name="Internet_20_link" text:visited-style-name="Visited_20_Internet_20_Link">Akademia Górniczo-Hutnicza</text:a> w Krakowie: <text:span text:style-name="Strong_20_Emphasis">adiunkt w <text:a xlink:type="simple" xlink:href="http://cslab.ia.agh.edu.pl" text:style-name="Internet_20_link" text:visited-style-name="Visited_20_Internet_20_Link">Laboratorium Informatyki</text:a> w Katedrze Automatyki</text:span> Zajmuję się Sztuczną Inteligencją, inżynierią wiedzy, w tym regułowymi systemami ekspertowymi, inżynierią wiedzy,bazami danych, systemami wbudowanymi i czasu rzeczywistego, programowaniem w językach C, Java, Prolog, bezpieczeństwem komputerowym, systemem Unix. Jestem wykładowcą studiów podyplomowych Inżynieria Oprogramowania i Zarządzanie Projektami Informatycznymi.</text:p>
        </text:list-item>
        <text:list-item>
          <text:p text:style-name="List_20_1_Content"> 2005 -- do chwili obecnej -- <text:a xlink:type="simple" xlink:href="http://www.pk.edu.pl" text:style-name="Internet_20_link" text:visited-style-name="Visited_20_Internet_20_Link">Politechnika Krakowska</text:a>: <text:span text:style-name="Strong_20_Emphasis">wykładowca w <text:a xlink:type="simple" xlink:href="http://www.l5.pk.edu.pl/eng/index2.php" text:style-name="Internet_20_link" text:visited-style-name="Visited_20_Internet_20_Link">Instytucie Technologii Informatycznych w Inżynierii Lądowej L-5</text:a></text:span> przedmiot: systemy ekspertowe.</text:p>
        </text:list-item>
        <text:list-item>
          <text:p text:style-name="List_20_1_Content"> 2004 -- do chwili obecnej -- <text:a xlink:type="simple" xlink:href="http://www.ujk.kielce.pl/index_en.php" text:style-name="Internet_20_link" text:visited-style-name="Visited_20_Internet_20_Link">Uniwersytet Humanistyczno-Przyrodniczy Jana Kochanowskiego w Kielcach</text:a>: <text:span text:style-name="Strong_20_Emphasis">adiunkt w Zakładzie Informatyki w Instytucie Fizyki</text:span> Uczę kompilatorów, bezpieczeństwa komputerowego, paradygmatów oprogramowania.</text:p>
        </text:list-item>
        <text:list-item>
          <text:p text:style-name="List_20_1_Content">  1999 -- 2004 -- <text:a xlink:type="simple" xlink:href="http://www.agh.edu.pl/en" text:style-name="Internet_20_link" text:visited-style-name="Visited_20_Internet_20_Link">Akademia Górniczo-Hutnicza</text:a> w Krakowie: <text:span text:style-name="Strong_20_Emphasis">asystent w <text:a xlink:type="simple" xlink:href="http://cslab.ia.agh.edu.pl" text:style-name="Internet_20_link" text:visited-style-name="Visited_20_Internet_20_Link">Laboratorium Informatyki</text:a> w Katedrze Automatyki</text:span> Uczyłem: programowania, systemu Unix.</text:p>
        </text:list-item>
        <text:list-item>
          <text:p text:style-name="List_20_1_Content">  2000 -- 2009 -- <text:a xlink:type="simple" xlink:href="http://www.agh.edu.pl/en" text:style-name="Internet_20_link" text:visited-style-name="Visited_20_Internet_20_Link">Akademia Górniczo-Hutnicza</text:a> w Krakowie: <text:span text:style-name="Strong_20_Emphasis">administrator sieci komputerowej w Katedrze Automatyki</text:span> Zaprojektowałem i zaimplementowałem zaawansowana heterogeniczną sieć komputerową opartą na technologiach GNU/Linux, Windows2k, PostgreSQL, Apache.</text:p>
        </text:list-item>
        <text:list-item>
          <text:p text:style-name="List_20_1_Content">  2000 -- 2003 -- <text:a xlink:type="simple" xlink:href="http://www.pk.edu.pl/" text:style-name="Internet_20_link" text:visited-style-name="Visited_20_Internet_20_Link">Politechnika Krakowska</text:a>: <text:span text:style-name="Strong_20_Emphasis">administrator sieci komputerowej</text:span> </text:p>
        </text:list-item>
        <text:list-item>
          <text:p text:style-name="List_20_1_Content_Last">  2000 -- 2003 -- ComArch S.A., Kraków <text:span text:style-name="Strong_20_Emphasis">szkoleniowiec, konsultant</text:span> Opracowałem kompletną ścieżkę szkoleń z systemu GNU/Linux.</text:p>
        </text:list-item>
      </text:list>
      <text:h text:style-name="Heading_20_2" text:outline-level="2"><text:bookmark-start text:name="__RefHeading___doswiadczenie_4"/><text:bookmark-start text:name="doswiadczenie"/>Doświadczenie<text:bookmark-end text:name="__RefHeading___doswiadczenie_4"/><text:bookmark-end text:name="doswiadczenie"/></text:h>
      <text:list text:style-name="List_20_1" text:continue-numbering="false">
        <text:list-item>
          <text:p text:style-name="List_20_1_Content_First">  <text:span text:style-name="Emphasis">sztuczna inteligencja</text:span>, <text:span text:style-name="Emphasis">inżynieria wiedzy</text:span>: projektowanie, implementacja i analiza systemów inteligentnych z bazą wiedzy, w tym regułowych systemów ekspertowych, metody Sieci semantycznej, kolektywna inteligencja</text:p>
        </text:list-item>
        <text:list-item>
          <text:p text:style-name="List_20_1_Content">  <text:span text:style-name="Emphasis">administrowanie systemami</text:span>: GNU/Linux, BSD, Sun Solaris; RDBMS: PostgreSQL,  MySQL, Oracle,</text:p>
        </text:list-item>
        <text:list-item>
          <text:p text:style-name="List_20_1_Content">  <text:span text:style-name="Emphasis">bezpieczeństwo komputerowe</text:span>: projektowanie sieci komputerowych, kryptograficznych mechanizmów uwierzytelniania,</text:p>
        </text:list-item>
        <text:list-item>
          <text:p text:style-name="List_20_1_Content">  <text:span text:style-name="Emphasis">technologie internetowe</text:span>:  XHTML/XML/CSS PHP, JavaScript, Apache</text:p>
        </text:list-item>
        <text:list-item>
          <text:p text:style-name="List_20_1_Content">  <text:span text:style-name="Emphasis">inżynieria oprogramowania</text:span>: UML, analiza i projektowanie oprogramowania, inżynieria wymagań, projektowanie interfejsów użytkownika,</text:p>
        </text:list-item>
        <text:list-item>
          <text:p text:style-name="List_20_1_Content">  <text:span text:style-name="Emphasis">programowanie</text:span>:  ANSI C, C++, Prolog, Sh, Assembler, Java</text:p>
        </text:list-item>
        <text:list-item>
          <text:p text:style-name="List_20_1_Content_Last">  <text:span text:style-name="Emphasis">elektroniczny skład dokumentów</text:span>: TeX , LaTeX , SGML, XML,</text:p>
        </text:list-item>
      </text:list>
      <text:h text:style-name="Heading_20_2" text:outline-level="2"><text:bookmark-start text:name="__RefHeading___wyksztalcenie_5"/><text:bookmark-start text:name="wyksztalcenie"/>Wykształcenie<text:bookmark-end text:name="__RefHeading___wyksztalcenie_5"/><text:bookmark-end text:name="wyksztalcenie"/></text:h>
      <text:list text:style-name="List_20_1" text:continue-numbering="false">
        <text:list-item>
          <text:p text:style-name="List_20_1_Content_First">  2005 -- techniki testowania oprogramowania, szkolenie <text:a xlink:type="simple" xlink:href="http://bbjtest.com/" text:style-name="Internet_20_link" text:visited-style-name="Visited_20_Internet_20_Link">BBJ Test</text:a></text:p>
        </text:list-item>
        <text:list-item>
          <text:p text:style-name="List_20_1_Content">  2004 -- doktorat w dyscyplinie informatyka, specjalność Sztuczna Inteligencja, na <text:a xlink:type="simple" xlink:href="http://www.agh.edu.pl/" text:style-name="Internet_20_link" text:visited-style-name="Visited_20_Internet_20_Link">AGH</text:a> -- Rozprawa pt.: <text:span text:style-name="Emphasis">“Meta-Level Approach to Integrated Process of Design and Implementation of Rule-Based Systems”</text:span> prezentuje nowe podejście do projektowania i analizy regułowych systemów ekspertowych. Patrz: <text:a xlink:type="simple" xlink:href="http://mirella.ia.agh.edu.pl" text:style-name="Internet_20_link" text:visited-style-name="Visited_20_Internet_20_Link">strona projektu Mirella</text:a></text:p>
        </text:list-item>
        <text:list-item>
          <text:p text:style-name="List_20_1_Content">  2000 -- szkolenie w projektowaniu aplikacji bazodanowych Oracle Developper</text:p>
        </text:list-item>
        <text:list-item>
          <text:p text:style-name="List_20_1_Content">  1998-2005 -- ukończone studia z Filozofii, w Instytucie Filozofii na <text:a xlink:type="simple" xlink:href="http://www.uj.edu.pl/index.en.html" text:style-name="Internet_20_link" text:visited-style-name="Visited_20_Internet_20_Link">Uniwersytecie Jagiellońskim</text:a> w Krakowie</text:p>
        </text:list-item>
        <text:list-item>
          <text:p text:style-name="List_20_1_Content">  1999 -- magister inżynier, ukończone studia na kierunku Automatyka i Robotyka, specjalność Informatyka w Sterowaniu i Zarządzaniu -- <text:a xlink:type="simple" xlink:href="http://www.agh.edu.pl" text:style-name="Internet_20_link" text:visited-style-name="Visited_20_Internet_20_Link">AGH</text:a> w Krakowie</text:p>
        </text:list-item>
        <text:list-item>
          <text:p text:style-name="List_20_1_Content">  1994/5 -- studia na kierunku informatyka w Nashville State Technical University in Nashville, TN, USA</text:p>
        </text:list-item>
        <text:list-item>
          <text:p text:style-name="List_20_1_Content_Last">  1994/5 -- poszerzony kurs języka angielskiego w International English Institute in Nashville, TN, USA</text:p>
        </text:list-item>
      </text:list>
      <text:h text:style-name="Heading_20_3" text:outline-level="3"><text:bookmark-start text:name="__RefHeading___nagrody_6"/><text:bookmark-start text:name="nagrody"/>Nagrody<text:bookmark-end text:name="__RefHeading___nagrody_6"/><text:bookmark-end text:name="nagrody"/></text:h>
      <text:list text:style-name="List_20_1" text:continue-numbering="false">
        <text:list-item>
          <text:p text:style-name="List_20_1_Content_First"> 2010 -- Nagroda Rektora AGH za osiągnięcia naukowe w 2009</text:p>
        </text:list-item>
        <text:list-item>
          <text:p text:style-name="List_20_1_Content"> 2009 -- <text:a xlink:type="simple" xlink:href="http://isccci.org/iccci-09/index.php?page=best-papers" text:style-name="Internet_20_link" text:visited-style-name="Visited_20_Internet_20_Link">Best paper award</text:a> na <text:a xlink:type="simple" xlink:href="http://isccci.org/iccci-09/" text:style-name="Internet_20_link" text:visited-style-name="Visited_20_Internet_20_Link">ICCCI2009</text:a>, z Weroniką T. Furmańską, za artykuł <text:span text:style-name="Emphasis">Proposal of a New Rule-based Inference Scheme for the Semantic Web Applications</text:span>, opublikowany w <text:a xlink:type="simple" xlink:href="http://www.springer.com/engineering/book/978-3-642-03957-7" text:style-name="Internet_20_link" text:visited-style-name="Visited_20_Internet_20_Link">New Challenges in Computational Collective Intelligence</text:a> Series: Studies in Computational Intelligence, Vol. 244, Nguyen, Ngoc Thanh; Katarzyniak, Radoslaw; Janiak, Adam (Eds.), Springer, 2009.</text:p>
        </text:list-item>
        <text:list-item>
          <text:p text:style-name="List_20_1_Content"> 2009 -- Nagroda Rektora AGH za osiągnięcia naukowe w  2008 </text:p>
        </text:list-item>
        <text:list-item>
          <text:p text:style-name="List_20_1_Content"> 2008 -- Nagroda Rektora AGH za osiągnięcia naukowe w  2007 </text:p>
        </text:list-item>
        <text:list-item>
          <text:p text:style-name="List_20_1_Content"> 2005 -- Nagroda Rektora AGH za osiągnięcia naukowe w  2004 </text:p>
        </text:list-item>
        <text:list-item>
          <text:p text:style-name="List_20_1_Content"> 2004 -- wyróżnienie Rady Wydziału EAIiE AGH dla mojej rozprawy doktorskiej</text:p>
        </text:list-item>
        <text:list-item>
          <text:p text:style-name="List_20_1_Content_Last"> 1999 -- druga nagroda Polskiego Towarzystwa Informatycznego w konkursie na najlepsze prace magisterskie z informatyki za prace ,,Graphical user interface for Kheops rule-based expert system''</text:p>
        </text:list-item>
      </text:list>
      <text:h text:style-name="Heading_20_3" text:outline-level="3"><text:bookmark-start text:name="__RefHeading___projekty_7"/><text:bookmark-start text:name="projekty"/>Projekty<text:bookmark-end text:name="__RefHeading___projekty_7"/><text:bookmark-end text:name="projekty"/></text:h>
      <text:list text:style-name="List_20_1" text:continue-numbering="false">
        <text:list-item>
          <text:p text:style-name="List_20_1_Content_First"> 2010-&gt;2012 - <text:span text:style-name="Emphasis"><text:a xlink:type="simple" xlink:href="http://bimloq.ia.agh.edu.pl" text:style-name="Internet_20_link" text:visited-style-name="Visited_20_Internet_20_Link">BIMLOQ</text:a></text:span> (Grant MNiSW N516 422338) Business Models Optimization for Quality: koordynacja projektu,  wizualne metody i narzędzia projektowania.</text:p>
        </text:list-item>
        <text:list-item>
          <text:p text:style-name="List_20_1_Content"> 2009-&gt;2015 - <text:span text:style-name="Emphasis"><text:a xlink:type="simple" xlink:href="http://indect-project.eu/" text:style-name="Internet_20_link" text:visited-style-name="Visited_20_Internet_20_Link">INDECT</text:a></text:span> (FP7-218086, FP7:Collaboration/Security) Intelligent information system supporting observation, searching and detection for security of citizens in urban environment. (patrz <text:a xlink:type="simple" xlink:href="http://cordis.europa.eu/fetch?CALLER=FP7_PROJ_EN&amp;ACTION=D&amp;DOC=4&amp;CAT=PROJ&amp;QUERY=011f30e52539:b685:00e1e967&amp;RCN=89374" text:style-name="Internet_20_link" text:visited-style-name="Visited_20_Internet_20_Link">informacje w systemie CORDIS</text:a>)<text:line-break/>Udział zespołu w WP4, Task 4.6 <text:span text:style-name="Emphasis">Tools to process the information provided by citizens via emergency website, i.e. tools for filtering, validation and classifying textual information</text:span></text:p>
        </text:list-item>
        <text:list-item>
          <text:p text:style-name="List_20_1_Content"> 2009-&gt;2011 - <text:span text:style-name="Emphasis"><text:a xlink:type="simple" xlink:href="http://www.rebit.zarz.agh.edu.pl/" text:style-name="Internet_20_link" text:visited-style-name="Visited_20_Internet_20_Link">Rebit</text:a></text:span> (projekt <text:a xlink:type="simple" xlink:href="http://www.poig.gov.pl/" text:style-name="Internet_20_link" text:visited-style-name="Visited_20_Internet_20_Link">POIG</text:a>), Business and Technological Rules Management. Cel prac: rozwinięcie modułu weryfikacji reguł biznesowych.</text:p>
        </text:list-item>
        <text:list-item>
          <text:p text:style-name="List_20_1_Content"> 2007-&gt;2009  - <text:span text:style-name="Emphasis"><text:a xlink:type="simple" xlink:href="http://hekate.ia.agh.edu.pl" text:style-name="Internet_20_link" text:visited-style-name="Visited_20_Internet_20_Link">HeKatE</text:a></text:span> (Grant MNiSW N516 024 32/2878) Hybrid Knowledge Engineering: koordynacja projektu, metody i narzędzia XTT2 i ARD+</text:p>
        </text:list-item>
        <text:list-item>
          <text:p text:style-name="List_20_1_Content"> 2005-&gt;2006 - <text:span text:style-name="Emphasis"><text:a xlink:type="simple" xlink:href="http://adder.ia.agh.edu.pl" text:style-name="Internet_20_link" text:visited-style-name="Visited_20_Internet_20_Link">Adder</text:a></text:span> (Grant KBN 4 T11C 035 2) Formal methods in design of correct real-time and embedded systems, including rule-based systems: opracoanie regułowego systemu bezpieczeństwa</text:p>
        </text:list-item>
        <text:list-item>
          <text:p text:style-name="List_20_1_Content"> 2003-&gt;2004 - <text:span text:style-name="Emphasis"><text:a xlink:type="simple" xlink:href="http://mirella.ia.agh.edu.pl" text:style-name="Internet_20_link" text:visited-style-name="Visited_20_Internet_20_Link">Mirella</text:a></text:span> (Grant KBN 4 T11C 027 24) Meta-Level Approach to Integrated Process of Design and Implementation of Rule-Based Systems: proposal of an integrated process of visual design, formal analysis and implementation of rule-based expert systems, supported by a CASE tool</text:p>
        </text:list-item>
        <text:list-item>
          <text:p text:style-name="List_20_1_Content_Last"> 1999-&gt;2001 - <text:span text:style-name="Emphasis"><text:a xlink:type="simple" xlink:href="http://regulus.ia.agh.edu.pl" text:style-name="Internet_20_link" text:visited-style-name="Visited_20_Internet_20_Link">Regulus</text:a></text:span> (Grant KBN 8 T11C 019 17) Research on formal methods in knowledge engineering and artificial intelligence: analiza opartych na Prologu regułowych systemów ekspertowych</text:p>
        </text:list-item>
      </text:list>
      <text:h text:style-name="Heading_20_2" text:outline-level="2"><text:bookmark-start text:name="__RefHeading___publikacje_8"/><text:bookmark-start text:name="publikacje"/>Publikacje<text:bookmark-end text:name="__RefHeading___publikacje_8"/><text:bookmark-end text:name="publikacje"/></text:h>
      <text:list text:style-name="List_20_1" text:continue-numbering="false">
        <text:list-item>
          <text:p text:style-name="List_20_1_Content_First"> ponad 100 artykułów, rozdziałów z obszaru sztucznej inteligencji i inżynierii wiedzy</text:p>
        </text:list-item>
        <text:list-item>
          <text:p text:style-name="List_20_1_Content"> materiały szkoleniowe z administrowania systemem GNU/Linux</text:p>
        </text:list-item>
        <text:list-item>
          <text:p text:style-name="List_20_1_Content_Last"> ponad 20 artykułów technicznych dotyczących technologii GNU/Linux i sieci komputerowych</text:p>
        </text:list-item>
      </text:list>
      <text:p text:style-name="Text_20_body">Lista publikacji</text:p>
      <text:list text:style-name="List_20_1" text:continue-numbering="false">
        <text:list-item>
          <text:p text:style-name="List_20_1_Content_First"> wszystkie w <text:a xlink:type="simple" xlink:href="http://www.bpp.agh.edu.pl/bpp-show.phtml?s=b1&amp;aut=3663" text:style-name="Internet_20_link" text:visited-style-name="Visited_20_Internet_20_Link">systemie AGH BPP</text:a></text:p>
        </text:list-item>
        <text:list-item>
          <text:p text:style-name="List_20_1_Content"> istotne artykuły w <text:a xlink:type="simple" xlink:href="http://dblp.uni-trier.de/db/indices/a-tree/n/Nalepa:Grzegorz_J=.html" text:style-name="Internet_20_link" text:visited-style-name="Visited_20_Internet_20_Link">serwisie DBLP</text:a></text:p>
        </text:list-item>
        <text:list-item>
          <text:p text:style-name="List_20_1_Content_Last"> publikacje projektu <text:a xlink:type="simple" xlink:href="http://hekate.ia.agh.edu.pl" text:style-name="Internet_20_link" text:visited-style-name="Visited_20_Internet_20_Link">HeKatE</text:a> <text:a xlink:type="simple" xlink:href="https://ai.ia.agh.edu.pl/wiki/hekate:bib:hekate_bibliography" text:style-name="Internet_20_link" text:visited-style-name="Visited_20_Internet_20_Link">na stronie projektu</text:a></text:p>
        </text:list-item>
      </text:list>
      <text:h text:style-name="Heading_20_2" text:outline-level="2"><text:bookmark-start text:name="__RefHeading___jezyki_obce_9"/><text:bookmark-start text:name="jezyki_obce"/>Języki obce<text:bookmark-end text:name="__RefHeading___jezyki_obce_9"/><text:bookmark-end text:name="jezyki_obce"/></text:h>
      <text:list text:style-name="List_20_1" text:continue-numbering="false">
        <text:list-item>
          <text:p text:style-name="List_20_1_Content_First">  angielski -- biegle, 12 lat nauki, 1994  Michigan Test i wynik 620 na TOEFL</text:p>
        </text:list-item>
        <text:list-item>
          <text:p text:style-name="List_20_1_Content">  francuski -- dobrze, 5 lat nauki, matura</text:p>
        </text:list-item>
        <text:list-item>
          <text:p text:style-name="List_20_1_Content">  niemiecki -- podstawowy, 1 rok nauki</text:p>
        </text:list-item>
        <text:list-item>
          <text:p text:style-name="List_20_1_Content">  rosyjski  -- średnio, 8 lat nauki</text:p>
        </text:list-item>
        <text:list-item>
          <text:p text:style-name="List_20_1_Content_Last">  polski -- język ojczyst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vpl</dc:title>
  </office:meta>
</office:document-meta>
</file>