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a5d365e7e5c51bd3b77ea25c666fe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v"/><text:bookmark-start text:name="__RefHeading___grzegorz_jacek_nalepa_-_curriculum_vitae_1"/><text:bookmark-start text:name="grzegorz_jacek_nalepa_-_curriculum_vitae"/>Grzegorz Jacek Nalepa - Curriculum Vitae<text:bookmark-end text:name="__RefHeading___grzegorz_jacek_nalepa_-_curriculum_vitae_1"/><text:bookmark-end text:name="grzegorz_jacek_nalepa_-_curriculum_vitae"/></text:h>
      <text:p text:style-name="Text_20_body"><draw:frame draw:style-name="medialeft" draw:name="GJN official photo Legend" text:anchor-type="paragraph" draw:z-index="0" svg:width="4.7625cm"><draw:text-box><text:p text:style-name="legendcenter"><draw:frame draw:style-name="medialeft" draw:name="GJN official photo" text:anchor-type="paragraph" draw:z-index="0" svg:width="4.7625cm" svg:height="4.7625cm"><draw:image xlink:href="Pictures/9a5d365e7e5c51bd3b77ea25c666feb5.jpg" xlink:type="simple" xlink:show="embed" xlink:actuate="onLoad"/></draw:frame>GJN official photo</text:p></draw:text-box></draw:frame></text:p>
      <text:h text:style-name="Heading_20_2" text:outline-level="2"><text:bookmark-start text:name="__RefHeading___contact_2"/><text:bookmark-start text:name="contact"/>Contact<text:bookmark-end text:name="__RefHeading___contact_2"/><text:bookmark-end text:name="contact"/></text:h>
      <text:p text:style-name="Text_20_body">prof. dr hab. inż. Grzegorz J. Nalepa</text:p>
      <text:p text:style-name="Text_20_body">E-mail: &lt;gjn * GJN.re&gt;,
&lt;grzegorz.j.nalepa * uj.edu.pl&gt;</text:p>
      <text:p text:style-name="Text_20_body">WWW: <text:a xlink:type="simple" xlink:href="http://GJN.re" text:style-name="Internet_20_link" text:visited-style-name="Visited_20_Internet_20_Link">http://GJN.re</text:a></text:p>
      <text:p text:style-name="Text_20_body">Address: 
Grzegorz J. Nalepa<text:line-break/>
Institute of Applied Computer Science<text:line-break/>
<text:a xlink:type="simple" xlink:href="https://fais.uj.edu.pl" text:style-name="Internet_20_link" text:visited-style-name="Visited_20_Internet_20_Link">Faculty of Physics, Astronomy, and Applied Computer Science</text:a><text:line-break/>
<text:a xlink:type="simple" xlink:href="https://www.uj.edu.pl" text:style-name="Internet_20_link" text:visited-style-name="Visited_20_Internet_20_Link">Jagiellonian University</text:a><text:line-break/>
Stanislawa Lojasiewicza 11, 30-348 Kraków, POLAND</text:p>
      <text:p text:style-name="Text_20_body"><text:span text:style-name="Strong_20_Emphasis">See <text:a xlink:type="simple" xlink:href="https://gjn.re/wiki/research" text:style-name="Internet_20_link" text:visited-style-name="Visited_20_Internet_20_Link">my detailed scientific profile</text:a>.</text:span></text:p>
      <text:h text:style-name="Heading_20_2" text:outline-level="2"><text:bookmark-start text:name="__RefHeading___professional_background_3"/><text:bookmark-start text:name="professional_background"/>Professional Background<text:bookmark-end text:name="__RefHeading___professional_background_3"/><text:bookmark-end text:name="professional_background"/></text:h>
      <text:list text:style-name="List_20_1" text:continue-numbering="false">
        <text:list-item>
          <text:p text:style-name="List_20_1_Content_First"> 2022 -- present -- <text:span text:style-name="Strong_20_Emphasis">Leader</text:span> of the <text:a xlink:type="simple" xlink:href="https://csrc.if.uj.edu.pl/labs/cognilab/" text:style-name="Internet_20_link" text:visited-style-name="Visited_20_Internet_20_Link">CogniLab</text:a> in the <text:a xlink:type="simple" xlink:href="https://csrc.if.uj.edu.pl/" text:style-name="Internet_20_link" text:visited-style-name="Visited_20_Internet_20_Link">Mark Kac Center for Complex Systems Research</text:a> in the Jagiellonian University</text:p>
        </text:list-item>
        <text:list-item>
          <text:p text:style-name="List_20_1_Content"> 2021 -- present -- <text:span text:style-name="Strong_20_Emphasis">Coordinator</text:span> of the <text:a xlink:type="simple" xlink:href="https://jahcai.id.uj.edu.pl" text:style-name="Internet_20_link" text:visited-style-name="Visited_20_Internet_20_Link">Jagiellonian Human-Centered Artificial Intelligence Lab</text:a></text:p>
        </text:list-item>
        <text:list-item>
          <text:p text:style-name="List_20_1_Content"> 2021 -- present -- <text:span text:style-name="Strong_20_Emphasis">Head</text:span> of the <text:span text:style-name="Emphasis">Technical Computer Science PhD Program</text:span> in the <text:a xlink:type="simple" xlink:href="https://science.phd.uj.edu.pl" text:style-name="Internet_20_link" text:visited-style-name="Visited_20_Internet_20_Link">Jagiellonian Doctoral School of Exact and Natural Sciences</text:a></text:p>
        </text:list-item>
        <text:list-item>
          <text:p text:style-name="List_20_1_Content"> 2021 -- present -- <text:span text:style-name="Strong_20_Emphasis">Head</text:span> of the <text:a xlink:type="simple" xlink:href="http://www.ztg.fais.uj.edu.pl" text:style-name="Internet_20_link" text:visited-style-name="Visited_20_Internet_20_Link">Department of Games Technology</text:a> of the Jagiellonian University</text:p>
        </text:list-item>
        <text:list-item>
          <text:p text:style-name="List_20_1_Content"> 2020 -- present -- <text:a xlink:type="simple" xlink:href="http://www.uj.edu.pl" text:style-name="Internet_20_link" text:visited-style-name="Visited_20_Internet_20_Link">Jagiellonian University</text:a> in Krakow: <text:span text:style-name="Strong_20_Emphasis">full professor</text:span> in the <text:a xlink:type="simple" xlink:href="https://iis.uj.edu.pl/" text:style-name="Internet_20_link" text:visited-style-name="Visited_20_Internet_20_Link">Institute of Applied Computer Science</text:a> in Krakow</text:p>
        </text:list-item>
        <text:list-item>
          <text:p text:style-name="List_20_1_Content"> 2019 -- 2021 -- <text:a xlink:type="simple" xlink:href="http://www.agh.edu.pl/en" text:style-name="Internet_20_link" text:visited-style-name="Visited_20_Internet_20_Link">AGH University of Science and Technology</text:a> in Krakow: <text:span text:style-name="Strong_20_Emphasis">full professor</text:span></text:p>
        </text:list-item>
        <text:list-item>
          <text:p text:style-name="List_20_1_Content"> 2015 -- 2018 -- <text:a xlink:type="simple" xlink:href="http://www.agh.edu.pl/en" text:style-name="Internet_20_link" text:visited-style-name="Visited_20_Internet_20_Link">AGH University of Science and Technology</text:a> in Krakow: <text:span text:style-name="Strong_20_Emphasis">associate university professor</text:span>. My area of interest included artificial intelligence, knowledge engineering, context-aware systems, affective computing, software engineering. I am a lecturer and tutor in the PhD program in Computer Science.</text:p>
        </text:list-item>
        <text:list-item>
          <text:p text:style-name="List_20_1_Content"> 2015 -- 2019 -- Leader of the <text:a xlink:type="simple" xlink:href="https://www.kognitywistyka.uj.edu.pl/laboratorium-sztucznej-inteligencji" text:style-name="Internet_20_link" text:visited-style-name="Visited_20_Internet_20_Link">Cognitive Engineering Lab</text:a> in the <text:a xlink:type="simple" xlink:href="http://www.kognitywistyka.uj.edu.pl" text:style-name="Internet_20_link" text:visited-style-name="Visited_20_Internet_20_Link">Cognitive Science Department</text:a> in the <text:a xlink:type="simple" xlink:href="http://www.uj.edu.pl" text:style-name="Internet_20_link" text:visited-style-name="Visited_20_Internet_20_Link">Jagiellonian University</text:a></text:p>
        </text:list-item>
        <text:list-item>
          <text:p text:style-name="List_20_1_Content"> 2015 -- 2016 -- Head of the <text:a xlink:type="simple" xlink:href="http://www.kognitywistyka.uj.edu.pl" text:style-name="Internet_20_link" text:visited-style-name="Visited_20_Internet_20_Link">Cognitive Science Department</text:a> in the <text:a xlink:type="simple" xlink:href="http://www.uj.edu.pl" text:style-name="Internet_20_link" text:visited-style-name="Visited_20_Internet_20_Link">Jagiellonian University</text:a></text:p>
        </text:list-item>
        <text:list-item>
          <text:p text:style-name="List_20_1_Content"> 2011 -- 2019 -- <text:a xlink:type="simple" xlink:href="http://www.uj.edu.pl" text:style-name="Internet_20_link" text:visited-style-name="Visited_20_Internet_20_Link">Jagiellonian University</text:a> in Krakow: <text:span text:style-name="Strong_20_Emphasis">assistant professor</text:span> in <text:a xlink:type="simple" xlink:href="http://www.kognitywistyka.uj.edu.pl" text:style-name="Internet_20_link" text:visited-style-name="Visited_20_Internet_20_Link">Cognitive Science Department</text:a> in Institute of Philosophy. My areas of interest included applications of Artificial Intelligence, knowledge engineering in Cognitive Science. </text:p>
        </text:list-item>
        <text:list-item>
          <text:p text:style-name="List_20_1_Content"> 2005 -- 2015 -- <text:a xlink:type="simple" xlink:href="http://www.agh.edu.pl/en" text:style-name="Internet_20_link" text:visited-style-name="Visited_20_Internet_20_Link">AGH University of Science and Technology</text:a> in Krakow: <text:span text:style-name="Strong_20_Emphasis">assistant professor</text:span>. My area of interest includes Artificial Intelligence, knowledge engineering, including rule-based expert systems, software engineering, data base systems, real--time and embedded systems, ANSI C, Prolog programming, computer security and cryptography, Unix. I teach software engineering and quality management on post-graduate studies.</text:p>
        </text:list-item>
        <text:list-item>
          <text:p text:style-name="List_20_1_Content"> 2005 -- 2010 -- <text:a xlink:type="simple" xlink:href="http://www.en.pk.edu.pl" text:style-name="Internet_20_link" text:visited-style-name="Visited_20_Internet_20_Link">Kracow University of Technology</text:a>: <text:span text:style-name="Strong_20_Emphasis">lecturer</text:span> in <text:a xlink:type="simple" xlink:href="http://www.l5.pk.edu.pl/eng/index2.php" text:style-name="Internet_20_link" text:visited-style-name="Visited_20_Internet_20_Link">Institute for Computational Civil Engineering L-5</text:a> Teaching expert systems.</text:p>
        </text:list-item>
        <text:list-item>
          <text:p text:style-name="List_20_1_Content"> 2004 -- 2010 -- <text:a xlink:type="simple" xlink:href="http://www.ujk.kielce.pl/index_en.php" text:style-name="Internet_20_link" text:visited-style-name="Visited_20_Internet_20_Link">Jan Kochanowski University of Humanities and Sciences</text:a>: <text:span text:style-name="Strong_20_Emphasis">assistant professor</text:span> in Computer Science Laboratory in Institute of Physics. Teaching compilers, computer security and programming paradigms.</text:p>
        </text:list-item>
        <text:list-item>
          <text:p text:style-name="List_20_1_Content"> 1999 -- 2004 -- <text:a xlink:type="simple" xlink:href="http://www.agh.edu.pl/en" text:style-name="Internet_20_link" text:visited-style-name="Visited_20_Internet_20_Link">AGH University of Science and Technology</text:a> in Krakow: <text:span text:style-name="Strong_20_Emphasis">teaching/research assistant</text:span> in <text:a xlink:type="simple" xlink:href="http://cslab.ia.agh.edu.pl/en:start" text:style-name="Internet_20_link" text:visited-style-name="Visited_20_Internet_20_Link">Computer Science Laboratory</text:a> in Institute of Automatics  Teaching: AI/Prolog, Unix, programming.</text:p>
        </text:list-item>
        <text:list-item>
          <text:p text:style-name="List_20_1_Content">  2000 -- 2009 -- <text:a xlink:type="simple" xlink:href="http://www.agh.edu.pl/en" text:style-name="Internet_20_link" text:visited-style-name="Visited_20_Internet_20_Link">AGH University of Science and Technology</text:a> in Krakow: <text:span text:style-name="Strong_20_Emphasis">computer network administrator</text:span> in Institute of Automatics. I designed and implemented an advanced heterogeneous computer network, using advanced filesystem and authentication technologies, based on GNU/Linux, Windows2k, PostgreSQL, Apache.</text:p>
        </text:list-item>
        <text:list-item>
          <text:p text:style-name="List_20_1_Content">  2000 -- 2003 -- <text:a xlink:type="simple" xlink:href="http://www.en.pk.edu.pl/" text:style-name="Internet_20_link" text:visited-style-name="Visited_20_Internet_20_Link">Cracow University of Technology</text:a>: <text:span text:style-name="Strong_20_Emphasis">network security expert</text:span>, heterogeneous computer network administrator. I maintained a heterogeneous network based on GNU/Linux, Windows NT. I designed an advanced firewall and antivirus system.</text:p>
        </text:list-item>
        <text:list-item>
          <text:p text:style-name="List_20_1_Content">  2000 -- 2003 -- ComArch S.A., Krakow <text:span text:style-name="Strong_20_Emphasis">teacher and instructor, author of technical training, consultant</text:span> I wrote a complete GNU/Linux administration and security training set.</text:p>
        </text:list-item>
        <text:list-item>
          <text:p text:style-name="List_20_1_Content_Last">  1997 -- 2000 -- <text:a xlink:type="simple" xlink:href="http://www.aba.krakow.pl" text:style-name="Internet_20_link" text:visited-style-name="Visited_20_Internet_20_Link">ABA</text:a>, Krakow: <text:span text:style-name="Strong_20_Emphasis">teacher and instructor</text:span>, author of technical training, consultant, system administrator</text:p>
        </text:list-item>
      </text:list>
      <text:h text:style-name="Heading_20_2" text:outline-level="2"><text:bookmark-start text:name="__RefHeading___education_degrees_4"/><text:bookmark-start text:name="education_degrees"/>Education &amp; Degrees<text:bookmark-end text:name="__RefHeading___education_degrees_4"/><text:bookmark-end text:name="education_degrees"/></text:h>
      <text:list text:style-name="List_20_1" text:continue-numbering="false">
        <text:list-item>
          <text:p text:style-name="List_20_1_Content_First"> 2019 -- Full Professorship of the Republic of Poland in <text:span text:style-name="Emphasis">Computer Science, Artificial Intelligence</text:span></text:p>
        </text:list-item>
        <text:list-item>
          <text:p text:style-name="List_20_1_Content">  2012 -- Habilitation (DSc) in <text:span text:style-name="Emphasis">Computer Science</text:span>, <text:a xlink:type="simple" xlink:href="http://www.agh.edu.pl/en" text:style-name="Internet_20_link" text:visited-style-name="Visited_20_Internet_20_Link">AGH UST</text:a>, the hablilitation monograph <text:span text:style-name="Emphasis"><text:a xlink:type="simple" xlink:href="https://gjn.re/wiki/ske" text:style-name="Internet_20_link" text:visited-style-name="Visited_20_Internet_20_Link">Semantic Knowledge Engineering. A Rule-Based Approach</text:a></text:span>, AGH, 2011</text:p>
        </text:list-item>
        <text:list-item>
          <text:p text:style-name="List_20_1_Content">  2012 -- Master of Arts (MA) in <text:span text:style-name="Emphasis">Philosophy</text:span>, <text:a xlink:type="simple" xlink:href="http://www.uj.edu.pl/" text:style-name="Internet_20_link" text:visited-style-name="Visited_20_Internet_20_Link">Jagiellonian University</text:a>, thesis <text:span text:style-name="Emphasis">The Phenomenological background of the semantic externalism: Heidegger and Putnam</text:span>, UJ, 2012. </text:p>
        </text:list-item>
        <text:list-item>
          <text:p text:style-name="List_20_1_Content">  2005 -- software testing techniques, a training by <text:a xlink:type="simple" xlink:href="http://bbjtest.com/" text:style-name="Internet_20_link" text:visited-style-name="Visited_20_Internet_20_Link">BBJ Test</text:a></text:p>
        </text:list-item>
        <text:list-item>
          <text:p text:style-name="List_20_1_Content">  2004 -- Ph.D. Eng. in <text:span text:style-name="Emphasis">Computer Science</text:span>, <text:a xlink:type="simple" xlink:href="http://www.agh.edu.pl/en" text:style-name="Internet_20_link" text:visited-style-name="Visited_20_Internet_20_Link">AGH UST</text:a> -- My dissertation entitled <text:span text:style-name="Emphasis">“Meta-Level Approach to Integrated Process of Design and Implementation of Rule-Based Systems”</text:span> presents a new approach to rule-based system design, implementation and verification. See: <text:a xlink:type="simple" xlink:href="http://mirella.ia.agh.edu.pl" text:style-name="Internet_20_link" text:visited-style-name="Visited_20_Internet_20_Link">the webpage</text:a></text:p>
        </text:list-item>
        <text:list-item>
          <text:p text:style-name="List_20_1_Content">  2000 -- training in  database applications design using Oracle Developper</text:p>
        </text:list-item>
        <text:list-item>
          <text:p text:style-name="List_20_1_Content">  1998-2005 -- I studied Philosophy in the Faculty of Philosophy of the <text:a xlink:type="simple" xlink:href="http://www.uj.edu.pl/index.en.html" text:style-name="Internet_20_link" text:visited-style-name="Visited_20_Internet_20_Link">Jagiellonian University</text:a> in Cracow</text:p>
        </text:list-item>
        <text:list-item>
          <text:p text:style-name="List_20_1_Content">  1999 -- M.Sc. in Computer Science -- <text:a xlink:type="simple" xlink:href="http://www.agh.edu.pl/en" text:style-name="Internet_20_link" text:visited-style-name="Visited_20_Internet_20_Link">AGH University of Science and Technology</text:a> in Cracow, in 1999, specialization Computer Science in Control and Management</text:p>
        </text:list-item>
        <text:list-item>
          <text:p text:style-name="List_20_1_Content">  1998-2002 -- various trainings of GNU/Linux and SCO Unix administration</text:p>
        </text:list-item>
        <text:list-item>
          <text:p text:style-name="List_20_1_Content">  1997 -- a training on advanced learning techniques in Dynamind school in Cracow</text:p>
        </text:list-item>
        <text:list-item>
          <text:p text:style-name="List_20_1_Content">  1994/5 -- I studied computer science in Nashville State Technical University in Nashville, TN, USA</text:p>
        </text:list-item>
        <text:list-item>
          <text:p text:style-name="List_20_1_Content_Last">  1994/5 -- I studied English in International English Institute in Nashville, TN, USA</text:p>
        </text:list-item>
      </text:list>
      <text:h text:style-name="Heading_20_3" text:outline-level="3"><text:bookmark-start text:name="__RefHeading___prizes_and_awards_5"/><text:bookmark-start text:name="prizes_and_awards"/>Prizes and Awards<text:bookmark-end text:name="__RefHeading___prizes_and_awards_5"/><text:bookmark-end text:name="prizes_and_awards"/></text:h>
      <text:list text:style-name="List_20_1" text:continue-numbering="false">
        <text:list-item>
          <text:p text:style-name="List_20_1_Content_First"> 2018 -- I received a prize for the <text:span text:style-name="Emphasis">outstanding monograph in computer science</text:span> from the <text:a xlink:type="simple" xlink:href="http://ki.pan.pl/index.php?option=com_content&amp;view=article&amp;id=87&amp;Itemid=163&amp;lang=pl" text:style-name="Internet_20_link" text:visited-style-name="Visited_20_Internet_20_Link">Committee of Computer Science of the Polish Academy of Sciences</text:a></text:p>
        </text:list-item>
        <text:list-item>
          <text:p text:style-name="List_20_1_Content"> 2018 -- I received (together with Barbara Giżycka) the <text:span text:style-name="Emphasis">Popular Choice Award</text:span> for the paper of the workshop HAI2018 at IJCAI2018</text:p>
        </text:list-item>
        <text:list-item>
          <text:p text:style-name="List_20_1_Content"> 2012 -- I received a prestigious scholarship and scientific award of <text:a xlink:type="simple" xlink:href="http://www.polityka.pl/nauka/nagrodynaukowe/1531571,1,laureat-w-kategorii-nauki-techniczne.read" text:style-name="Internet_20_link" text:visited-style-name="Visited_20_Internet_20_Link">POLITYKA weekly</text:a> for the most promising scientific achievements in technical sciences in Poland. Also covered by the <text:a xlink:type="simple" xlink:href="http://www.agh.edu.pl/pl/aktualnosci/osiagniecia.html,,0:vw:3184" text:style-name="Internet_20_link" text:visited-style-name="Visited_20_Internet_20_Link">AGH UST</text:a>.</text:p>
        </text:list-item>
        <text:list-item>
          <text:p text:style-name="List_20_1_Content"> 2020 -- AGH-UST Rector's Prize for Scientific Achievements in 2019</text:p>
        </text:list-item>
        <text:list-item>
          <text:p text:style-name="List_20_1_Content"> 2019 -- AGH-UST Rector's Prize for Scientific Achievements in 2018</text:p>
        </text:list-item>
        <text:list-item>
          <text:p text:style-name="List_20_1_Content"> 2018 -- AGH-UST Rector's Prize for Scientific Achievements in 2017</text:p>
        </text:list-item>
        <text:list-item>
          <text:p text:style-name="List_20_1_Content"> 2017 -- AGH-UST Rector's Prize for Scientific Achievements in 2016</text:p>
        </text:list-item>
        <text:list-item>
          <text:p text:style-name="List_20_1_Content"> 2016 -- AGH-UST Rector's Prize for Scientific Achievements in 2015</text:p>
        </text:list-item>
        <text:list-item>
          <text:p text:style-name="List_20_1_Content"> 2015 -- Jagiellonian University Rector's Prize for Organizational Achievements</text:p>
        </text:list-item>
        <text:list-item>
          <text:p text:style-name="List_20_1_Content"> 2015 -- AGH-UST Rector's Prize for Scientific Achievements in 2014</text:p>
        </text:list-item>
        <text:list-item>
          <text:p text:style-name="List_20_1_Content"> 2014 -- Jagiellonian University Rector's Prize for Organizational Achievements</text:p>
        </text:list-item>
        <text:list-item>
          <text:p text:style-name="List_20_1_Content"> 2014 -- AGH-UST Rector's Prize for Scientific Achievements in 2013</text:p>
        </text:list-item>
        <text:list-item>
          <text:p text:style-name="List_20_1_Content"> 2014 -- I was awarded a title of ambassador of polish congresses <text:a xlink:type="simple" xlink:href="http://www.pot.gov.pl/nowosci/l/wiadomosci/wiadomosci-z-poland-convention-bureau/20-nowych-ambasadorow-kongresow-polskich" text:style-name="Internet_20_link" text:visited-style-name="Visited_20_Internet_20_Link">POT Announcement</text:a>, <text:a xlink:type="simple" xlink:href="http://www.konferencje.pl/firmy/firma-art,18933,poland-convention-bureau-pto,13,54,20-nowych-ambasadorow-wypromuje-kongresy-w-polsce.html" text:style-name="Internet_20_link" text:visited-style-name="Visited_20_Internet_20_Link">Announcement</text:a>, <text:a xlink:type="simple" xlink:href="http://www.agh.edu.pl/aktualnosci/info/article/trzech-naukowcow-agh-honorowymi-ambasadorami-kongresow-polskich/" text:style-name="Internet_20_link" text:visited-style-name="Visited_20_Internet_20_Link">AGH UST</text:a></text:p>
        </text:list-item>
        <text:list-item>
          <text:p text:style-name="List_20_1_Content"> 2013 -- AGH-UST Rector's Prize for Scientific Achievements in 2012</text:p>
        </text:list-item>
        <text:list-item>
          <text:p text:style-name="List_20_1_Content"> 2013 -- AGH-UST Rector's Prize for Didactic Achievements in 2012 for the organization of the <text:a xlink:type="simple" xlink:href="http://eis.agh.edu.pl" text:style-name="Internet_20_link" text:visited-style-name="Visited_20_Internet_20_Link">Engineering of Intelligent Systems (EIS)</text:a> program in computer science</text:p>
        </text:list-item>
        <text:list-item>
          <text:p text:style-name="List_20_1_Content"> 2013 -- AGH-UST Rector's Prize for Didactic Achievements in 2012 for the book edited by Jan. Werewka on <text:span text:style-name="Emphasis">Management of software projects</text:span></text:p>
        </text:list-item>
        <text:list-item>
          <text:p text:style-name="List_20_1_Content"> 2012 -- Jagiellonian University Rector's Prize for Organizational Achievements</text:p>
        </text:list-item>
        <text:list-item>
          <text:p text:style-name="List_20_1_Content"> 2012 -- AGH-UST Rector's Prize for Scientific Achievements in 2011</text:p>
        </text:list-item>
        <text:list-item>
          <text:p text:style-name="List_20_1_Content"> 2011 -- AGH-UST Rector's Prize for Scientific Achievements in 2010</text:p>
        </text:list-item>
        <text:list-item>
          <text:p text:style-name="List_20_1_Content"> 2010 -- AGH-UST Rector's Prize for Scientific Achievements in 2009</text:p>
        </text:list-item>
        <text:list-item>
          <text:p text:style-name="List_20_1_Content"> 2009 -- Best paper award at the ICCCI2009, together with Weronika T. Furmanska, for the paper <text:span text:style-name="Emphasis">Proposal of a New Rule-based Inference Scheme for the Semantic Web Applications</text:span>, published in, <text:a xlink:type="simple" xlink:href="http://www.springer.com/engineering/book/978-3-642-03957-7" text:style-name="Internet_20_link" text:visited-style-name="Visited_20_Internet_20_Link">New Challenges in Computational Collective Intelligence</text:a> Series: Studies in Computational Intelligence, Vol. 244, Nguyen, Ngoc Thanh; Katarzyniak, Radoslaw; Janiak, Adam (Eds.), Springer, 2009.</text:p>
        </text:list-item>
        <text:list-item>
          <text:p text:style-name="List_20_1_Content"> 2009 -- AGH-UST Rector's Prize for Scientific Achievements in 2008 </text:p>
        </text:list-item>
        <text:list-item>
          <text:p text:style-name="List_20_1_Content"> 2008 -- AGH-UST Rector's Prize for Scientific Achievements in 2007 </text:p>
        </text:list-item>
        <text:list-item>
          <text:p text:style-name="List_20_1_Content"> 2005 -- AGH-UST Rector's Prize for Scientific Achievements in 2004 </text:p>
        </text:list-item>
        <text:list-item>
          <text:p text:style-name="List_20_1_Content"> 2004 -- my Ph.D. dissertation was awarded by the AGH-UST Faculty of Electrical Engineering, Automatics, Computer Science and Electronics</text:p>
        </text:list-item>
        <text:list-item>
          <text:p text:style-name="List_20_1_Content_Last"> 1999 -- I was awarded 2nd prize by Polish Information Processing Society in contest for the best M.Sc. Thesis in computer science, for my MSc Thesis entitled ,,Graphical user interface for Kheops rule-based expert system''</text:p>
        </text:list-item>
      </text:list>
      <text:h text:style-name="Heading_20_3" text:outline-level="3"><text:bookmark-start text:name="__RefHeading___research_projects_6"/><text:bookmark-start text:name="research_projects"/>Research Projects<text:bookmark-end text:name="__RefHeading___research_projects_6"/><text:bookmark-end text:name="research_projects"/></text:h>
      <text:p text:style-name="Text_20_body">During 2018-2023 I have been involved in different roles 6 large R&amp;D project with polish SMEs funded by the polish <text:a xlink:type="simple" xlink:href="https://www.gov.pl/web/ncbr-en" text:style-name="Internet_20_link" text:visited-style-name="Visited_20_Internet_20_Link">The National Centre for Research and Development</text:a>.</text:p>
      <text:p text:style-name="Text_20_body">Moreover, I have been involved in the following research projects in the universities:</text:p>
      <text:list text:style-name="List_20_1" text:continue-numbering="false">
        <text:list-item>
          <text:p text:style-name="List_20_1_Content_First"> 2023-&gt;2027 - <text:span text:style-name="Emphasis">PEER (hyPEr ExpeRt)</text:span> EU HORIZON HORIZON-CL4-2022-HUMAN-02 (RIA) (Proposal 101120406) role: PI of the Polish team</text:p>
        </text:list-item>
        <text:list-item>
          <text:p text:style-name="List_20_1_Content"> 2022-&gt;2024 - <text:span text:style-name="Emphasis"><text:a xlink:type="simple" xlink:href="https://cjc.eui.eu/event/transnational-dipute-resolution-in-an-increasing-digitalised-world/" text:style-name="Internet_20_link" text:visited-style-name="Visited_20_Internet_20_Link">ODR e-Justice</text:a></text:span> EU HORIZON JUST-2021-EJUSTICE Call (101046468) role: Polish co-PI in the area of AI</text:p>
        </text:list-item>
        <text:list-item>
          <text:p text:style-name="List_20_1_Content"> 2021-&gt;2024 - <text:span text:style-name="Emphasis"><text:a xlink:type="simple" xlink:href="https://xpm.project.uj.edu.pl/" text:style-name="Internet_20_link" text:visited-style-name="Visited_20_Internet_20_Link">eXplainable Predictive Maintenance - CHIST-ERA 2019 XAI</text:a></text:span>: polish team PI/leader and principal investigator (National Science Centre, Poland (2020/02/Y/ST6/00070), under CHIST-ERA IV programme, which has received funding from the EU Horizon 2020 Research and Innovation Programme, under Grant Agreement no 857925.</text:p>
        </text:list-item>
        <text:list-item>
          <text:p text:style-name="List_20_1_Content"> 2019-&gt;2021 - <text:span text:style-name="Emphasis"><text:a xlink:type="simple" xlink:href="http://pacmel.geist.re" text:style-name="Internet_20_link" text:visited-style-name="Visited_20_Internet_20_Link">Process-aware Analytics Support based on Conceptual Models for Event Logs
Call (PACMEL)</text:a></text:span>  <text:a xlink:type="simple" xlink:href="http://www.chistera.eu/call-2017-announcement" text:style-name="Internet_20_link" text:visited-style-name="Visited_20_Internet_20_Link">CHIST-ERA-2017-BDSI</text:a>: project leader, principal investigator, coordinator of the international consortium (NCN UMO-2018/27/Z/ST6/03392)</text:p>
        </text:list-item>
        <text:list-item>
          <text:p text:style-name="List_20_1_Content"> 2015-&gt;2017 - <text:span text:style-name="Emphasis"><text:a xlink:type="simple" xlink:href="http://geist.agh.edu.pl/pub:projects:knowme:start" text:style-name="Internet_20_link" text:visited-style-name="Visited_20_Internet_20_Link">KnowMe</text:a></text:span> (Preludium 7 NCN Grant no. UMO-2014/13/N/ST6/01786) Uncertain and incomplete knowledge modelling for mediation in mobile context-aware systems (KnowMe): scientific supervisor.</text:p>
        </text:list-item>
        <text:list-item>
          <text:p text:style-name="List_20_1_Content"> 2012-&gt;2015 - <text:span text:style-name="Emphasis"><text:a xlink:type="simple" xlink:href="http://prosecco.agh.edu.pl/" text:style-name="Internet_20_link" text:visited-style-name="Visited_20_Internet_20_Link">Prosecco</text:a></text:span> (Grant NCBiR 1. Program Badań Stosowanych, no. PBS1/B3/14/2012)  Processes Semantics Collaboration for Companies: project leader and consortium coordinator</text:p>
        </text:list-item>
        <text:list-item>
          <text:p text:style-name="List_20_1_Content"> 2012-&gt;2014 - <text:span text:style-name="Emphasis"><text:a xlink:type="simple" xlink:href="http://geist.agh.edu.pl/pub:projects:samurai:start" text:style-name="Internet_20_link" text:visited-style-name="Visited_20_Internet_20_Link">SaMURaI</text:a></text:span> (Preludium 2 NCN Grant no. UMO-2011/03/N/ST6/00886)  Semantic Method for Unified Rules Interoperability in Knowledge-Based Systems: scientific supervisor.</text:p>
        </text:list-item>
        <text:list-item>
          <text:p text:style-name="List_20_1_Content"> 2012-&gt;2014 - <text:span text:style-name="Emphasis"><text:a xlink:type="simple" xlink:href="http://geist.agh.edu.pl/pub:projects:hibuproburul:start" text:style-name="Internet_20_link" text:visited-style-name="Visited_20_Internet_20_Link">HiBuProBuRul</text:a></text:span> (Preludium 2 NCN Grant no. UMO-2011/03/N/ST6/00909)  Methodology for designing Hierarchical Business Processes integrated with Business Rules: scientific supervisor.</text:p>
        </text:list-item>
        <text:list-item>
          <text:p text:style-name="List_20_1_Content"> 2011-&gt;2012 - <text:span text:style-name="Emphasis"><text:a xlink:type="simple" xlink:href="http://parnas.ia.agh.edu.pl" text:style-name="Internet_20_link" text:visited-style-name="Visited_20_Internet_20_Link">Parnas</text:a></text:span> (Grant NCN N516 481240) Methods for inference control and quality management in modularized rule bases: project leader.</text:p>
        </text:list-item>
        <text:list-item>
          <text:p text:style-name="List_20_1_Content"> 2010-&gt;2012 - <text:span text:style-name="Emphasis"><text:a xlink:type="simple" xlink:href="http://bimloq.ia.agh.edu.pl" text:style-name="Internet_20_link" text:visited-style-name="Visited_20_Internet_20_Link">BIMLOQ</text:a></text:span> (Grant MNiSW N516 422338) Business Models Optimization for Quality: project coordination,  visual design methods concepts and tools.</text:p>
        </text:list-item>
        <text:list-item>
          <text:p text:style-name="List_20_1_Content"> 2009-&gt;2015 - <text:span text:style-name="Emphasis"><text:a xlink:type="simple" xlink:href="http://indect-project.eu/" text:style-name="Internet_20_link" text:visited-style-name="Visited_20_Internet_20_Link">INDECT</text:a></text:span> (FP7-218086, FP7:Collaboration/Security) Intelligent information system supporting observation, searching and detection for security of citizens in urban environment. (See the <text:a xlink:type="simple" xlink:href="http://cordis.europa.eu/fetch?CALLER=FP7_PROJ_EN&amp;ACTION=D&amp;DOC=4&amp;CAT=PROJ&amp;QUERY=011f30e52539:b685:00e1e967&amp;RCN=89374" text:style-name="Internet_20_link" text:visited-style-name="Visited_20_Internet_20_Link">official information at CORDIS</text:a>)<text:line-break/>Direct team involvement in WP4, mainly in Task 4.6 <text:span text:style-name="Emphasis">Tools to process the information provided by citizens via emergency website, i.e. tools for filtering, validation and classifying textual information</text:span></text:p>
        </text:list-item>
        <text:list-item>
          <text:p text:style-name="List_20_1_Content"> 2009-&gt;2011 - <text:span text:style-name="Emphasis"><text:a xlink:type="simple" xlink:href="http://www.rebit.zarz.agh.edu.pl/" text:style-name="Internet_20_link" text:visited-style-name="Visited_20_Internet_20_Link">Rebit</text:a></text:span> (a <text:a xlink:type="simple" xlink:href="http://www.poig.gov.pl/" text:style-name="Internet_20_link" text:visited-style-name="Visited_20_Internet_20_Link">POIG 1.3.1</text:a> project), Business and Technological Rules Management. Team objective: development of a business rules verification module.</text:p>
        </text:list-item>
        <text:list-item>
          <text:p text:style-name="List_20_1_Content"> 2007-&gt;2009  - <text:span text:style-name="Emphasis"><text:a xlink:type="simple" xlink:href="http://hekate.ia.agh.edu.pl" text:style-name="Internet_20_link" text:visited-style-name="Visited_20_Internet_20_Link">HeKatE</text:a></text:span> (Grant MNiSW N516 024 32/2878) Hybrid Knowledge Engineering: project coordination, XTT2 and ARD+ design methods concepts and tools</text:p>
        </text:list-item>
        <text:list-item>
          <text:p text:style-name="List_20_1_Content"> 2005-&gt;2006 - <text:span text:style-name="Emphasis"><text:a xlink:type="simple" xlink:href="http://adder.ia.agh.edu.pl" text:style-name="Internet_20_link" text:visited-style-name="Visited_20_Internet_20_Link">Adder</text:a></text:span> (Grant KBN 4 T11C 035 2) research on formal methods in design of correct real-time and embedded systems, including rule-based systems: rule-based security systems design and analysis methods and tools</text:p>
        </text:list-item>
        <text:list-item>
          <text:p text:style-name="List_20_1_Content"> 2003-&gt;2004 - <text:span text:style-name="Emphasis"><text:a xlink:type="simple" xlink:href="http://mirella.ia.agh.edu.pl" text:style-name="Internet_20_link" text:visited-style-name="Visited_20_Internet_20_Link">Mirella</text:a></text:span> (Grant KBN 4 T11C 027 24) Meta-Level Approach to Integrated Process of Design and Implementation of Rule-Based Systems: proposal of an integrated process of visual design, formal analysis and implementation of rule-based expert systems, supported by a CASE tool</text:p>
        </text:list-item>
        <text:list-item>
          <text:p text:style-name="List_20_1_Content_Last"> 1999-&gt;2001 - <text:span text:style-name="Emphasis"><text:a xlink:type="simple" xlink:href="http://regulus.ia.agh.edu.pl" text:style-name="Internet_20_link" text:visited-style-name="Visited_20_Internet_20_Link">Regulus</text:a></text:span> (Grant KBN 8 T11C 019 17) research on formal methods in knowledge engineering and artificial intelligence: analysis of Prolog-based rule-based systems design methods</text:p>
        </text:list-item>
      </text:list>
      <text:h text:style-name="Heading_20_3" text:outline-level="3"><text:bookmark-start text:name="__RefHeading___software_tools_7"/><text:bookmark-start text:name="software_tools"/>Software Tools<text:bookmark-end text:name="__RefHeading___software_tools_7"/><text:bookmark-end text:name="software_tools"/></text:h>
      <text:p text:style-name="Text_20_body">I have been involved in creation of a number of software tools resulting form research projects. 
See <text:a xlink:type="simple" xlink:href="https://www.geist.re/pub:software:start" text:style-name="Internet_20_link" text:visited-style-name="Visited_20_Internet_20_Link">GEIST page for more updates</text:a>.</text:p>
      <text:h text:style-name="Heading_20_4" text:outline-level="4"><text:bookmark-start text:name="__RefHeading___explainable_artificial_intelligence_xai_tools_8"/><text:bookmark-start text:name="explainable_artificial_intelligence_xai_tools"/>Explainable Artificial Intelligence (XAI) Tools<text:bookmark-end text:name="__RefHeading___explainable_artificial_intelligence_xai_tools_8"/><text:bookmark-end text:name="explainable_artificial_intelligence_xai_tools"/></text:h>
      <text:list text:style-name="List_20_1" text:continue-numbering="false">
        <text:list-item>
          <text:p text:style-name="List_20_1_Content_First"> <text:span text:style-name="Strong_20_Emphasis"><text:a xlink:type="simple" xlink:href="https://github.com/sbobek/inxai" text:style-name="Internet_20_link" text:visited-style-name="Visited_20_Internet_20_Link">InXAI</text:a></text:span> is a Python library for Intelligible XAI that allows to evaluate, compare and analyse different explainable AI algorithms</text:p>
        </text:list-item>
        <text:list-item>
          <text:p text:style-name="List_20_1_Content"> <text:span text:style-name="Strong_20_Emphasis"><text:a xlink:type="simple" xlink:href="https://github.com/sbobek/lux" text:style-name="Internet_20_link" text:visited-style-name="Visited_20_Internet_20_Link">LUX</text:a></text:span> is a Python library for generating uncertain local explanations in a form of human understandable  (and executable) rules.</text:p>
        </text:list-item>
        <text:list-item>
          <text:p text:style-name="List_20_1_Content"> <text:span text:style-name="Strong_20_Emphasis"><text:a xlink:type="simple" xlink:href="https://github.com/sbobek/knac" text:style-name="Internet_20_link" text:visited-style-name="Visited_20_Internet_20_Link">KnAC</text:a></text:span> is a Python library for Knowledge Augmented Clustering. It allows for human-in-the-loop conformance checking between domain expert and automatic clustering.</text:p>
        </text:list-item>
        <text:list-item>
          <text:p text:style-name="List_20_1_Content_Last"> <text:span text:style-name="Strong_20_Emphasis"><text:a xlink:type="simple" xlink:href="https://github.com/sbobek/clamp" text:style-name="Internet_20_link" text:visited-style-name="Visited_20_Internet_20_Link">CLAMP</text:a></text:span> ia a Python library for Cluster analysis with multidimensional bounding boxes. It allows for in-depth cluster analysis with state-of-the-art XAI algorithms.</text:p>
        </text:list-item>
      </text:list>
      <text:h text:style-name="Heading_20_4" text:outline-level="4"><text:bookmark-start text:name="__RefHeading___affective_computing_tools_9"/><text:bookmark-start text:name="affective_computing_tools"/>Affective Computing tools<text:bookmark-end text:name="__RefHeading___affective_computing_tools_9"/><text:bookmark-end text:name="affective_computing_tools"/></text:h>
      <text:list text:style-name="List_20_1" text:continue-numbering="false">
        <text:list-item>
          <text:p text:style-name="List_20_1_Content_First"> <text:span text:style-name="Strong_20_Emphasis"><text:a xlink:type="simple" xlink:href="https://afcai.re/pub:research#prototypes_of_affective_games" text:style-name="Internet_20_link" text:visited-style-name="Visited_20_Internet_20_Link">Several prototypes of affective games</text:a></text:span> for conducting affective research in rich but controllable game-based environment</text:p>
        </text:list-item>
        <text:list-item>
          <text:p text:style-name="List_20_1_Content_Last"> <text:span text:style-name="Strong_20_Emphasis"><text:a xlink:type="simple" xlink:href="https://www.geist.re/pub:software:BandReader" text:style-name="Internet_20_link" text:visited-style-name="Visited_20_Internet_20_Link">BandReader</text:a></text:span> is a software simplifying physiological data acquisition from wristbands as well as other measurement platforms such as Bitalino</text:p>
        </text:list-item>
      </text:list>
      <text:h text:style-name="Heading_20_4" text:outline-level="4"><text:bookmark-start text:name="__RefHeading___semantic_wikis_for_collaborative_knowledge_engineering_10"/><text:bookmark-start text:name="semantic_wikis_for_collaborative_knowledge_engineering"/>Semantic wikis for collaborative knowledge engineering<text:bookmark-end text:name="__RefHeading___semantic_wikis_for_collaborative_knowledge_engineering_10"/><text:bookmark-end text:name="semantic_wikis_for_collaborative_knowledge_engineering"/></text:h>
      <text:list text:style-name="List_20_1" text:continue-numbering="false">
        <text:list-item>
          <text:p text:style-name="LastListParagraph_List_20_1_Content_First"> <text:span text:style-name="Strong_20_Emphasis"><text:a xlink:type="simple" xlink:href="https://www.geist.re/pub:software:Loki" text:style-name="Internet_20_link" text:visited-style-name="Visited_20_Internet_20_Link">Loki</text:a></text:span> is a novel semantic wiki platform offering strong reasoning capabilities of Prolog, support for business processes and rules, and support for collaborative knowledge engineering.</text:p>
        </text:list-item>
      </text:list>
      <text:h text:style-name="Heading_20_4" text:outline-level="4"><text:bookmark-start text:name="__RefHeading___knowledge_base_editors_stable_supported_2009-2016_11"/><text:bookmark-start text:name="knowledge_base_editors_stable_supported_2009-2016"/>Knowledge base editors (stable, supported 2009-2016)<text:bookmark-end text:name="__RefHeading___knowledge_base_editors_stable_supported_2009-2016_11"/><text:bookmark-end text:name="knowledge_base_editors_stable_supported_2009-2016"/></text:h>
      <text:list text:style-name="List_20_1" text:continue-numbering="false">
        <text:list-item>
          <text:p text:style-name="List_20_1_Content_First"> <text:span text:style-name="Strong_20_Emphasis"><text:a xlink:type="simple" xlink:href="https://heartdroid.re/doku.php?id=pub:software:hwed:start" text:style-name="Internet_20_link" text:visited-style-name="Visited_20_Internet_20_Link">HWEd</text:a></text:span> is online web editor for creating XTT2 models, that are run by <text:span text:style-name="Strong_20_Emphasis"><text:a xlink:type="simple" xlink:href="https://heartdroid.re/" text:style-name="Internet_20_link" text:visited-style-name="Visited_20_Internet_20_Link">HeaRTDroid</text:a></text:span>  inference engine.</text:p>
        </text:list-item>
        <text:list-item>
          <text:p text:style-name="List_20_1_Content"> <text:span text:style-name="Strong_20_Emphasis"><text:a xlink:type="simple" xlink:href="https://www.geist.re/pub:software:HQEd" text:style-name="Internet_20_link" text:visited-style-name="Visited_20_Internet_20_Link">HQEd</text:a></text:span> is an advanced visual editor for modularized rule bases developed with the XTT2 knowledge representation for rules. Originally developed within the HeKatE project. Extended during the BIMLOQ to include support for rules integrated with business processes. Enhanced wrt GUI within the Parnas project.</text:p>
        </text:list-item>
        <text:list-item>
          <text:p text:style-name="List_20_1_Content"> <text:span text:style-name="Strong_20_Emphasis"><text:a xlink:type="simple" xlink:href="https://www.geist.re/pub:software:VARDA" text:style-name="Internet_20_link" text:visited-style-name="Visited_20_Internet_20_Link">VARDA</text:a></text:span> is a tool for fast conceptual prototyping of rule bases ARD+ method</text:p>
        </text:list-item>
        <text:list-item>
          <text:p text:style-name="List_20_1_Content_Last"> <text:span text:style-name="Strong_20_Emphasis"><text:a xlink:type="simple" xlink:href="https://www.geist.re/pub:software:HJEd" text:style-name="Internet_20_link" text:visited-style-name="Visited_20_Internet_20_Link">HJEd</text:a></text:span> is a visual prototyping of rule bases with the ARD+ method</text:p>
        </text:list-item>
      </text:list>
      <text:h text:style-name="Heading_20_4" text:outline-level="4"><text:bookmark-start text:name="__RefHeading___reasoning_engines_stable_supported_2009-2016_12"/><text:bookmark-start text:name="reasoning_engines_stable_supported_2009-2016"/>Reasoning engines (stable, supported 2009-2016)<text:bookmark-end text:name="__RefHeading___reasoning_engines_stable_supported_2009-2016_12"/><text:bookmark-end text:name="reasoning_engines_stable_supported_2009-2016"/></text:h>
      <text:list text:style-name="List_20_1" text:continue-numbering="false">
        <text:list-item>
          <text:p text:style-name="List_20_1_Content_First"> <text:span text:style-name="Strong_20_Emphasis"><text:a xlink:type="simple" xlink:href="https://heartdroid.re/" text:style-name="Internet_20_link" text:visited-style-name="Visited_20_Internet_20_Link">HeaRTDroid</text:a></text:span> is a rule-based inference engine both for Android mobile devices, and desktop solutions supported by visual web editor <text:span text:style-name="Strong_20_Emphasis"><text:a xlink:type="simple" xlink:href="https://heartdroid.re/doku.php?id=pub:software:hwed:start" text:style-name="Internet_20_link" text:visited-style-name="Visited_20_Internet_20_Link">HWEd</text:a></text:span>. It is distributed under the GNU General Public License</text:p>
        </text:list-item>
        <text:list-item>
          <text:p text:style-name="List_20_1_Content"> <text:span text:style-name="Strong_20_Emphasis"><text:a xlink:type="simple" xlink:href="https://www.geist.re/pub:software:HeaRT" text:style-name="Internet_20_link" text:visited-style-name="Visited_20_Internet_20_Link">HeaRT</text:a></text:span> is a hybrid rule inference engine for modularized rule bases developed with the XTT2 knowledge representation for rules. It also supports practical rule verification. Originally developed within the HeKatE project. Later on extended towards reasoning with business processes as well as in integrated in a semantic wiki.</text:p>
        </text:list-item>
        <text:list-item>
          <text:p text:style-name="List_20_1_Content_Last"> <text:span text:style-name="Strong_20_Emphasis"><text:a xlink:type="simple" xlink:href="https://www.geist.re/pub:software:PelletHeart" text:style-name="Internet_20_link" text:visited-style-name="Visited_20_Internet_20_Link">PelletHeart</text:a></text:span> a prototype inference engine linking the HeaRT rule engine with Pellet, the Description Logics reasoner.</text:p>
        </text:list-item>
      </text:list>
      <text:h text:style-name="Heading_20_4" text:outline-level="4"><text:bookmark-start text:name="__RefHeading___knowledge_base_translators_supported_2009-2016_13"/><text:bookmark-start text:name="knowledge_base_translators_supported_2009-2016"/>Knowledge base translators (supported 2009-2016)<text:bookmark-end text:name="__RefHeading___knowledge_base_translators_supported_2009-2016_13"/><text:bookmark-end text:name="knowledge_base_translators_supported_2009-2016"/></text:h>
      <text:list text:style-name="List_20_1" text:continue-numbering="false">
        <text:list-item>
          <text:p text:style-name="LastListParagraph_List_20_1_Content_First"> <text:span text:style-name="Strong_20_Emphasis"><text:a xlink:type="simple" xlink:href="https://www.geist.re/pub:software:HaThoR" text:style-name="Internet_20_link" text:visited-style-name="Visited_20_Internet_20_Link">HaThoR</text:a></text:span> is rule base translator tool from the XTT2 format to RIF, OWL (partially) and UML</text:p>
        </text:list-item>
      </text:list>
      <text:h text:style-name="Heading_20_3" text:outline-level="3"><text:bookmark-start text:name="__RefHeading___papers_14"/><text:bookmark-start text:name="papers"/>Papers<text:bookmark-end text:name="__RefHeading___papers_14"/><text:bookmark-end text:name="papers"/></text:h>
      <text:list text:style-name="List_20_1" text:continue-numbering="false">
        <text:list-item>
          <text:p text:style-name="List_20_1_Content_First"> over 200 reviewed scientific papers in artificial intelligence, knowledge and software engineering</text:p>
        </text:list-item>
        <text:list-item>
          <text:p text:style-name="List_20_1_Content"> two monographs</text:p>
        </text:list-item>
        <text:list-item>
          <text:p text:style-name="List_20_1_Content"> one edited volume</text:p>
        </text:list-item>
        <text:list-item>
          <text:p text:style-name="List_20_1_Content"> three special issues of journals</text:p>
        </text:list-item>
        <text:list-item>
          <text:p text:style-name="List_20_1_Content_Last"> professional training materials concerning GNU/Linux administration and security</text:p>
        </text:list-item>
      </text:list>
      <text:p text:style-name="Text_20_body">For the external lists my papers see:
for all the papers -&gt;
<text:a xlink:type="simple" xlink:href="https://www.bpp.agh.edu.pl/autor/nalepa-grzegorz-jacek-03663" text:style-name="Internet_20_link" text:visited-style-name="Visited_20_Internet_20_Link">AGH UST BPP</text:a></text:p>
      <text:p text:style-name="Text_20_body">See my papers on other sites: </text:p>
      <text:p text:style-name="Text_20_body"><text:a xlink:type="simple" xlink:href="http://scholar.google.com/scholar?q=author%3A%22Grzegorz+J.+Nalepa%22&amp;num=200" text:style-name="Internet_20_link" text:visited-style-name="Visited_20_Internet_20_Link">Google Scholar</text:a> (<text:a xlink:type="simple" xlink:href="http://scholar.google.com/citations?user=D-h16N8AAAAJ" text:style-name="Internet_20_link" text:visited-style-name="Visited_20_Internet_20_Link">Profile)</text:a>, 
<text:a xlink:type="simple" xlink:href="http://dblp.uni-trier.de/db/indices/a-tree/n/Nalepa:Grzegorz_J=.html" text:style-name="Internet_20_link" text:visited-style-name="Visited_20_Internet_20_Link">DBLP</text:a>,
<text:a xlink:type="simple" xlink:href="https://orcid.org/0000-0002-8182-4225" text:style-name="Internet_20_link" text:visited-style-name="Visited_20_Internet_20_Link">ORCID</text:a>,
<text:a xlink:type="simple" xlink:href="http://link.springer.com/search?dc.creator=Grzegorz+J.+Nalepa&amp;date-facet-mode=between&amp;showAll=true" text:style-name="Internet_20_link" text:visited-style-name="Visited_20_Internet_20_Link">Springer</text:a>,
<text:a xlink:type="simple" xlink:href="http://www.scopus.com/authid/detail.url?origin=resultslist&amp;authorId=6602645118" text:style-name="Internet_20_link" text:visited-style-name="Visited_20_Internet_20_Link">Scopus</text:a>,
<text:a xlink:type="simple" xlink:href="http://aminer.org/profile/53f7b548dabfae938c6d1f6a" text:style-name="Internet_20_link" text:visited-style-name="Visited_20_Internet_20_Link">Arnetminer</text:a>,
<text:a xlink:type="simple" xlink:href="http://academic.research.microsoft.com/Author/3164642.aspx" text:style-name="Internet_20_link" text:visited-style-name="Visited_20_Internet_20_Link">MS AR</text:a>,
<text:a xlink:type="simple" xlink:href="http://www.pubzone.org/pages/publications/showAuthor.do?userId=37.873" text:style-name="Internet_20_link" text:visited-style-name="Visited_20_Internet_20_Link">PubZone</text:a>,
<text:a xlink:type="simple" xlink:href="http://en.scientificcommons.org/grzegorz_j_nalepa" text:style-name="Internet_20_link" text:visited-style-name="Visited_20_Internet_20_Link">ScientificCommons</text:a>,
<text:a xlink:type="simple" xlink:href="http://portal.acm.org/results.cfm?coll=portal&amp;dl=ACM&amp;query=Grzegorz+J.+Nalepa&amp;short=1" text:style-name="Internet_20_link" text:visited-style-name="Visited_20_Internet_20_Link">ACM</text:a>,
<text:a xlink:type="simple" xlink:href="http://www.metapress.com/content?k=author:%28Grzegorz+J.+Nalepa%29" text:style-name="Internet_20_link" text:visited-style-name="Visited_20_Internet_20_Link">MetaPress</text:a>,
<text:a xlink:type="simple" xlink:href="http://interaction.lille.inria.fr/~roussel/projects/scholarindex/index.cgi?btnG=Search+Scholar&amp;as_sauthors=Grzegorz+J.+Nalepa&amp;as_allsubj=some&amp;as_subj=eng&amp;as_q=&amp;as_oq=&amp;as_eq=&amp;as_publication=&amp;as_ylo=&amp;as_yhi=&amp;x_minr=&amp;as_occt=any&amp;hl=en&amp;lr=" text:style-name="Internet_20_link" text:visited-style-name="Visited_20_Internet_20_Link">scHolar</text:a>,
<text:a xlink:type="simple" xlink:href="http://citeseerx.ist.psu.edu/search?q=%22grzegorz+j.+nalepa%22" text:style-name="Internet_20_link" text:visited-style-name="Visited_20_Internet_20_Link">CiteSeer</text:a>,
<text:a xlink:type="simple" xlink:href="http://quadsearch.csd.auth.gr/ssearch.php?m=1&amp;lan=1&amp;tos=2&amp;v=1&amp;frop=1&amp;sd=0&amp;wtl=1&amp;regc=pl&amp;query=g+j+nalepa&amp;query2=&amp;search=Search&amp;sst=1&amp;subj_all=2&amp;st4=1&amp;ResPerPage=500&amp;sp=1" text:style-name="Internet_20_link" text:visited-style-name="Visited_20_Internet_20_Link">QuadSearch</text:a>, <text:a xlink:type="simple" xlink:href="http://www.researcherid.com/rid/E-5016-2011" text:style-name="Internet_20_link" text:visited-style-name="Visited_20_Internet_20_Link">Web of Science - Research ID</text:a>,
<text:a xlink:type="simple" xlink:href="https://ieeexplore.ieee.org/search/searchresult.jsp?action=search&amp;newsearch=true&amp;matchBoolean=true&amp;queryText=(%22Authors%22:grzegorz%20j.%20nalepa)" text:style-name="Internet_20_link" text:visited-style-name="Visited_20_Internet_20_Link">IEEE</text:a>,
<text:a xlink:type="simple" xlink:href="https://www.semanticscholar.org/author/Grzegorz-J-Nalepa/1726792" text:style-name="Internet_20_link" text:visited-style-name="Visited_20_Internet_20_Link">Semantic Scholar</text:a>.</text:p>
      <text:h text:style-name="Heading_20_2" text:outline-level="2"><text:bookmark-start text:name="__RefHeading___languages_15"/><text:bookmark-start text:name="languages"/>Languages<text:bookmark-end text:name="__RefHeading___languages_15"/><text:bookmark-end text:name="languages"/></text:h>
      <text:list text:style-name="List_20_1" text:continue-numbering="false">
        <text:list-item>
          <text:p text:style-name="List_20_1_Content_First">  English -- fluent, 12 years of studies, TOEFL certificate</text:p>
        </text:list-item>
        <text:list-item>
          <text:p text:style-name="List_20_1_Content">  French -- good, 5 years of studies, I passed baccalaureate in French (comparable to SAT in US)</text:p>
        </text:list-item>
        <text:list-item>
          <text:p text:style-name="List_20_1_Content">  Spanish -- moderate, 5 years of studies</text:p>
        </text:list-item>
        <text:list-item>
          <text:p text:style-name="List_20_1_Content">  German -- basic, 2 years of studies</text:p>
        </text:list-item>
        <text:list-item>
          <text:p text:style-name="List_20_1_Content">  Russian -- average, 8 years of studies in primary and secondary school</text:p>
        </text:list-item>
        <text:list-item>
          <text:p text:style-name="List_20_1_Content_Last">  Polish -- native languag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v</dc:title>
  </office:meta>
</office:document-meta>
</file>