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b4e260aa3acc4726ae7d641f7e18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dania"/><text:bookmark-start text:name="__RefHeading___grzegorz_j._nalepa_-_badania_1"/><text:bookmark-start text:name="grzegorz_j._nalepa_-_badania"/>Grzegorz J. Nalepa - Badania<text:bookmark-end text:name="__RefHeading___grzegorz_j._nalepa_-_badania_1"/><text:bookmark-end text:name="grzegorz_j._nalepa_-_badania"/></text:h>
      <text:p text:style-name="Text_20_body"><draw:frame draw:style-name="medialeft" draw:name="GJN official photo Legend" text:anchor-type="paragraph" draw:z-index="0" svg:width="3.96875cm"><draw:text-box><text:p text:style-name="legendcenter"><draw:frame draw:style-name="medialeft" draw:name="GJN official photo" text:anchor-type="paragraph" draw:z-index="0" svg:width="3.96875cm" svg:height="5.2916666666667cm"><draw:image xlink:href="Pictures/88b4e260aa3acc4726ae7d641f7e18d7.jpg" xlink:type="simple" xlink:show="embed" xlink:actuate="onLoad"/></draw:frame>GJN official photo</text:p></draw:text-box></draw:frame></text:p>
      <text:h text:style-name="Heading_20_1" text:outline-level="1"><text:bookmark-start text:name="__RefHeading___kontakt_2"/><text:bookmark-start text:name="kontakt"/>Kontakt<text:bookmark-end text:name="__RefHeading___kontakt_2"/><text:bookmark-end text:name="kontakt"/></text:h>
      <text:p text:style-name="Text_20_body">E-mail: <text:a xlink:type="simple" xlink:href="mailto:gjn@agh.edu.pl" text:style-name="Internet_20_link" text:visited-style-name="Visited_20_Internet_20_Link">gjn@agh.edu.pl</text:a></text:p>
      <text:p text:style-name="Text_20_body">WWW: <text:a xlink:type="simple" xlink:href="http://home.agh.edu.pl/gjn" text:style-name="Internet_20_link" text:visited-style-name="Visited_20_Internet_20_Link">http://home.agh.edu.pl/gjn</text:a></text:p>
      <text:p text:style-name="Text_20_body">Adres: <text:a xlink:type="simple" xlink:href="http://www.ia.agh.edu.pl" text:style-name="Internet_20_link" text:visited-style-name="Visited_20_Internet_20_Link">Katedra Automatyki</text:a><text:line-break/>
<text:a xlink:type="simple" xlink:href="http://www.agh.edu.pl" text:style-name="Internet_20_link" text:visited-style-name="Visited_20_Internet_20_Link">Akademia Górniczo-Hutnicza</text:a><text:line-break/>
Al. Mickiewicza 30, 30-059 <text:a xlink:type="simple" xlink:href="http://www.krakow.pl" text:style-name="Internet_20_link" text:visited-style-name="Visited_20_Internet_20_Link">Kraków</text:a>, Polska<text:line-break/>
tel.: 048-12-617-3856<text:line-break/>
fax.: 048-12-634-15-68</text:p>
      <text:h text:style-name="Heading_20_2" text:outline-level="2"><text:bookmark-start text:name="__RefHeading___najswiezsze_prace_3"/><text:bookmark-start text:name="najswiezsze_prace"/>Najświeższe prace<text:bookmark-end text:name="__RefHeading___najswiezsze_prace_3"/><text:bookmark-end text:name="najswiezsze_prace"/></text:h>
      <text:h text:style-name="Heading_20_2" text:outline-level="2"><text:bookmark-start text:name="__RefHeading___zainteresowania_naukowe_4"/><text:bookmark-start text:name="zainteresowania_naukowe"/>Zainteresowania naukowe<text:bookmark-end text:name="__RefHeading___zainteresowania_naukowe_4"/><text:bookmark-end text:name="zainteresowania_naukowe"/></text:h>
      <text:p text:style-name="Text_20_body">Najistotniejsze zainteresowania to:</text:p>
      <text:list text:style-name="List_20_1" text:continue-numbering="false">
        <text:list-item>
          <text:p text:style-name="List_20_1_Content_First"> Sztuczna inteligencja,</text:p>
        </text:list-item>
        <text:list-item>
          <text:p text:style-name="List_20_1_Content"> systemy inteligentne oparte o wiedzę</text:p>
        </text:list-item>
        <text:list-item>
          <text:p text:style-name="List_20_1_Content"> regułowe systemy ekspertowe,</text:p>
        </text:list-item>
        <text:list-item>
          <text:p text:style-name="List_20_1_Content"> inżyniera wiedzy,</text:p>
        </text:list-item>
        <text:list-item>
          <text:p text:style-name="List_20_1_Content"> programowanie w logice, Prolog,</text:p>
        </text:list-item>
        <text:list-item>
          <text:p text:style-name="List_20_1_Content"> analiza i weryfikacja systemów inteligentnych,</text:p>
        </text:list-item>
        <text:list-item>
          <text:p text:style-name="List_20_1_Content"> inżynieria oprogramowania,</text:p>
        </text:list-item>
        <text:list-item>
          <text:p text:style-name="List_20_1_Content"> Sieć Semantyczna,</text:p>
        </text:list-item>
        <text:list-item>
          <text:p text:style-name="List_20_1_Content"> wiki semantyczne,</text:p>
        </text:list-item>
        <text:list-item>
          <text:p text:style-name="List_20_1_Content_Last"> technologie internetowe.</text:p>
        </text:list-item>
      </text:list>
      <text:h text:style-name="Heading_20_2" text:outline-level="2"><text:bookmark-start text:name="__RefHeading___stanowisko_5"/><text:bookmark-start text:name="stanowisko"/>Stanowisko<text:bookmark-end text:name="__RefHeading___stanowisko_5"/><text:bookmark-end text:name="stanowisko"/></text:h>
      <text:p text:style-name="Text_20_body">Jestem zatrudniony na stanowisku adiunkta w <text:a xlink:type="simple" xlink:href="http://cslab.ia.agh.edu.pl" text:style-name="Internet_20_link" text:visited-style-name="Visited_20_Internet_20_Link">Laboratorium Informatyki</text:a> w <text:a xlink:type="simple" xlink:href="http://www.ia.agh.edu.pl" text:style-name="Internet_20_link" text:visited-style-name="Visited_20_Internet_20_Link">Katedrze Automatyki</text:a> w <text:a xlink:type="simple" xlink:href="http://www.agh.edu.pl/" text:style-name="Internet_20_link" text:visited-style-name="Visited_20_Internet_20_Link">AGH</text:a>.</text:p>
      <text:h text:style-name="Heading_20_2" text:outline-level="2"><text:bookmark-start text:name="__RefHeading___komitety_programowe_6"/><text:bookmark-start text:name="komitety_programowe"/>Komitety programowe<text:bookmark-end text:name="__RefHeading___komitety_programowe_6"/><text:bookmark-end text:name="komitety_programowe"/></text:h>
      <text:h text:style-name="Heading_20_3" text:outline-level="3"><text:bookmark-start text:name="__RefHeading___NoTitle_7"/><text:bookmark-start text:name="section"/>2010<text:bookmark-end text:name="__RefHeading___NoTitle_7"/><text:bookmark-end text:name="section"/></text:h>
      <text:list text:style-name="List_20_1" text:continue-numbering="false">
        <text:list-item>
          <text:p text:style-name="List_20_1_Content_First"> członek komitetu programowego <text:a xlink:type="simple" xlink:href="http://www.ieee.ma/~idc2010" text:style-name="Internet_20_link" text:visited-style-name="Visited_20_Internet_20_Link">4th International Symposium on Intelligent Distributed Computing - IDC'2010</text:a>, September 16-18, Tangier, Morocco, 2010.</text:p>
        </text:list-item>
        <text:list-item>
          <text:p text:style-name="List_20_1_Content_Last"> członek komitetu programowego <text:a xlink:type="simple" xlink:href="http://wiki.kiwi-project.eu/confluence/display/SEMWIKI10/" text:style-name="Internet_20_link" text:visited-style-name="Visited_20_Internet_20_Link">Fifth Workshop on Semantic Wikis – Linking Data and People (SemWiki2010)</text:a>,  May 30 or May 31 2010, na <text:a xlink:type="simple" xlink:href="http://www.eswc2010.org/" text:style-name="Internet_20_link" text:visited-style-name="Visited_20_Internet_20_Link">7th  Extended Semantic Web Conference</text:a>,  May 30 - June 03, Heraklion, Greece.</text:p>
        </text:list-item>
      </text:list>
      <text:h text:style-name="Heading_20_3" text:outline-level="3"><text:bookmark-start text:name="__RefHeading___NoTitle_8"/><text:bookmark-start text:name="section1"/>2009<text:bookmark-end text:name="__RefHeading___NoTitle_8"/><text:bookmark-end text:name="section1"/></text:h>
      <text:list text:style-name="List_20_1" text:continue-numbering="false">
        <text:list-item>
          <text:p text:style-name="List_20_1_Content_First"> członek komitetu programowego <text:a xlink:type="simple" xlink:href="http://sweng.csd.auth.gr/~aisew2009/" text:style-name="Internet_20_link" text:visited-style-name="Visited_20_Internet_20_Link">2nd Artificial Intelligence Techniques in Software Engineering Workshop (AISEW2009)</text:a> na <text:a xlink:type="simple" xlink:href="http://delab.csd.auth.gr/aiai2009/" text:style-name="Internet_20_link" text:visited-style-name="Visited_20_Internet_20_Link">5th IFIP Conference on Artificial Intelligence Applications and Innovations</text:a>, 23-25 April, Thessaloniki, Greece, 2009, (see <text:a xlink:type="simple" xlink:href="http://ceur-ws.org/Vol-475" text:style-name="Internet_20_link" text:visited-style-name="Visited_20_Internet_20_Link">CEUR procs</text:a>).</text:p>
        </text:list-item>
        <text:list-item>
          <text:p text:style-name="List_20_1_Content"> członek komitetu programowego <text:a xlink:type="simple" xlink:href="http://www.tu-ilmenau.de/fakia/FLAIRS-2009.7974.0.html" text:style-name="Internet_20_link" text:visited-style-name="Visited_20_Internet_20_Link">Special Track on Design, Evaluation and Refinement of Intelligent Systems (DERIS)</text:a> na <text:a xlink:type="simple" xlink:href="http://www.flairs-22.info/" text:style-name="Internet_20_link" text:visited-style-name="Visited_20_Internet_20_Link">22th FLAIRS-2009</text:a>, 19-21 May, Sanibel Island, Florida, USA, 2009.</text:p>
        </text:list-item>
        <text:list-item>
          <text:p text:style-name="List_20_1_Content"> Co-chair/organizator i członek komitetu programowego <text:a xlink:type="simple" xlink:href="http://kese.ia.agh.edu.pl" text:style-name="Internet_20_link" text:visited-style-name="Visited_20_Internet_20_Link">5th Workshop on Knowledge Engineering and Software Engineering (KESE2009)</text:a> na <text:a xlink:type="simple" xlink:href="http://ki2009.uni-paderborn.de/" text:style-name="Internet_20_link" text:visited-style-name="Visited_20_Internet_20_Link">32nd Annual Conference on Artificial Intelligence (KI-2009)</text:a>, 15-18 September, Paderborn, Germany, 2009, (patrz <text:a xlink:type="simple" xlink:href="http://ceur-ws.org/Vol-486" text:style-name="Internet_20_link" text:visited-style-name="Visited_20_Internet_20_Link">CEUR procs</text:a>).</text:p>
        </text:list-item>
        <text:list-item>
          <text:p text:style-name="List_20_1_Content"> Co-chair/organizaor i członek komitetu programowego <text:a xlink:type="simple" xlink:href="http://hydrogen.informatik.tu-cottbus.de/wiki/index.php/RuleApps2009" text:style-name="Internet_20_link" text:visited-style-name="Visited_20_Internet_20_Link">3rd East European Workshop on Rule-Based Applications (RuleApps2009)</text:a>, 21 September, Cottbus, Germany, 2009, (patrz <text:a xlink:type="simple" xlink:href="http://ceur-ws.org/Vol-511" text:style-name="Internet_20_link" text:visited-style-name="Visited_20_Internet_20_Link">CEUR procs</text:a>).  </text:p>
        </text:list-item>
        <text:list-item>
          <text:p text:style-name="List_20_1_Content"> Co-chair/organizator i członek komitetu programowego <text:a xlink:type="simple" xlink:href="http://home.agh.edu.pl/gjn/deris" text:style-name="Internet_20_link" text:visited-style-name="Visited_20_Internet_20_Link">International Workshop on
Design, Evaluation and Refinement of Intelligent Systems DERIS2009</text:a>, 28 November, Kraków, Poland, 2009, (patrz <text:a xlink:type="simple" xlink:href="http://ceur-ws.org/Vol-545" text:style-name="Internet_20_link" text:visited-style-name="Visited_20_Internet_20_Link">CEUR procs</text:a>).</text:p>
        </text:list-item>
        <text:list-item>
          <text:p text:style-name="List_20_1_Content"> Co-chair/organizator <text:a xlink:type="simple" xlink:href="http://www.cms.agh.edu.pl/" text:style-name="Internet_20_link" text:visited-style-name="Visited_20_Internet_20_Link">Workshop on Knowledge Engineering and Intelligent Systems at 7th Conference on Computer Methods and Systems</text:a>, Kraków, November 26-27, 2009.</text:p>
        </text:list-item>
        <text:list-item>
          <text:p text:style-name="List_20_1_Content"> członek komitetu programowego <text:a xlink:type="simple" xlink:href="http://www.cms.agh.edu.pl/" text:style-name="Internet_20_link" text:visited-style-name="Visited_20_Internet_20_Link">7th Conference on Computer Methods and Systems</text:a>, Kraków, November 26-27, 2009.</text:p>
        </text:list-item>
        <text:list-item>
          <text:p text:style-name="List_20_1_Content_Last"> przewodniczący sesji <text:span text:style-name="Emphasis">Ontology Management 1</text:span> na <text:a xlink:type="simple" xlink:href="http://isccci.org/iccci-09/" text:style-name="Internet_20_link" text:visited-style-name="Visited_20_Internet_20_Link">1st International Conference on Computational Collective Intelligence - Semantic Web, Social Networks &amp; Multiagent Systems</text:a>, 5-7 October, 2009 Wrocław, Poland.</text:p>
        </text:list-item>
      </text:list>
      <text:h text:style-name="Heading_20_3" text:outline-level="3"><text:bookmark-start text:name="__RefHeading___NoTitle_9"/><text:bookmark-start text:name="section2"/>2008<text:bookmark-end text:name="__RefHeading___NoTitle_9"/><text:bookmark-end text:name="section2"/></text:h>
      <text:list text:style-name="List_20_1" text:continue-numbering="false">
        <text:list-item>
          <text:p text:style-name="List_20_1_Content_First"> Co-chair/organizator and członek komitetu programowego <text:a xlink:type="simple" xlink:href="https://ai.ia.agh.edu.pl/wiki/kese:kese2008" text:style-name="Internet_20_link" text:visited-style-name="Visited_20_Internet_20_Link">4th Workshop on Knowledge Engineering and Software Engineering (KESE 2008)</text:a> na <text:a xlink:type="simple" xlink:href="http://ki2008.dfki.uni-kl.de/" text:style-name="Internet_20_link" text:visited-style-name="Visited_20_Internet_20_Link">31th German AI Conference (KI-2008)</text:a>, 23-26 September, Kaiserslautern, Germany, patrz <text:a xlink:type="simple" xlink:href="http://ceur-ws.org/Vol-425" text:style-name="Internet_20_link" text:visited-style-name="Visited_20_Internet_20_Link">Online Proceedings CEUR Vol. 425</text:a></text:p>
        </text:list-item>
        <text:list-item>
          <text:p text:style-name="List_20_1_Content"> członek komitetu programowego i przewodniczący sesji na <text:a xlink:type="simple" xlink:href="http://oxygen.informatik.tu-cottbus.de/RuleApp2008/" text:style-name="Internet_20_link" text:visited-style-name="Visited_20_Internet_20_Link">2nd East European Workshop on Rule-Based Applications</text:a> na <text:a xlink:type="simple" xlink:href="http://www.ece.upatras.gr/ecai2008/" text:style-name="Internet_20_link" text:visited-style-name="Visited_20_Internet_20_Link">18th European Conference] on Artificial Intelligence (ECAI2008)</text:a>, 21-25 July, Patras, Greece, patrz <text:a xlink:type="simple" xlink:href="http://ceur-ws.org/Vol-428" text:style-name="Internet_20_link" text:visited-style-name="Visited_20_Internet_20_Link">Online Proceedings CEUR Vol. 428</text:a></text:p>
        </text:list-item>
        <text:list-item>
          <text:p text:style-name="List_20_1_Content"> członek komitetu programowego <text:a xlink:type="simple" xlink:href="http://wcms1.rz.tu-ilmenau.de/fakia/FLAIRS-2008.6478.0.html" text:style-name="Internet_20_link" text:visited-style-name="Visited_20_Internet_20_Link">Special Track on Design, Evaluation and Refinement of Intelligent Systems (DERIS)</text:a> na <text:a xlink:type="simple" xlink:href="http://www.flairs-21.info/" text:style-name="Internet_20_link" text:visited-style-name="Visited_20_Internet_20_Link">21th FLAIRS-2008,</text:a> May 15-17, Coconut Grove, USA</text:p>
        </text:list-item>
        <text:list-item>
          <text:p text:style-name="List_20_1_Content_Last"> członek komitetu programowego <text:a xlink:type="simple" xlink:href="http://oxygen.informatik.tu-cottbus.de/ANSyM2008/" text:style-name="Internet_20_link" text:visited-style-name="Visited_20_Internet_20_Link">Special Session Adaptive Networked Systems and Media (ANSyM'2008)</text:a> na <text:a xlink:type="simple" xlink:href="http://www.iea-aie.pwr.wroc.pl/" text:style-name="Internet_20_link" text:visited-style-name="Visited_20_Internet_20_Link">21st International Conference on Industrial, Engineering &amp; Other Applications of Applied Intelligent Systems (IEA-AIE 2008)</text:a>, 18-20 June, Wrocław, Poland</text:p>
        </text:list-item>
      </text:list>
      <text:h text:style-name="Heading_20_3" text:outline-level="3"><text:bookmark-start text:name="__RefHeading___NoTitle_10"/><text:bookmark-start text:name="section3"/>2007<text:bookmark-end text:name="__RefHeading___NoTitle_10"/><text:bookmark-end text:name="section3"/></text:h>
      <text:list text:style-name="List_20_1" text:continue-numbering="false">
        <text:list-item>
          <text:p text:style-name="List_20_1_Content_First"> członek komitetu programowego <text:a xlink:type="simple" xlink:href="http://ki.informatik.uni-wuerzburg.de/KESE" text:style-name="Internet_20_link" text:visited-style-name="Visited_20_Internet_20_Link">3rd Workshop on Knowledge Engineering and Software Engineering (KESE 2007)</text:a> na <text:a xlink:type="simple" xlink:href="http://www.ki2007.uos.de/" text:style-name="Internet_20_link" text:visited-style-name="Visited_20_Internet_20_Link">30th German AI Conference (KI-2007)</text:a>, 10-13 September, Osnabrück, Germany, patrz <text:a xlink:type="simple" xlink:href="http://ceur-ws.org/Vol-282" text:style-name="Internet_20_link" text:visited-style-name="Visited_20_Internet_20_Link">Online Proceedings CEUR Vol. 282</text:a></text:p>
        </text:list-item>
        <text:list-item>
          <text:p text:style-name="List_20_1_Content"> członek komitetu programowego <text:a xlink:type="simple" xlink:href="http://oxygen.informatik.tu-cottbus.de/RuleApp2007/" text:style-name="Internet_20_link" text:visited-style-name="Visited_20_Internet_20_Link">1st East European Workshop on Rule-Based Applications (RuleApps'2007)</text:a> na <text:a xlink:type="simple" xlink:href="http://synasc07.info.uvt.ro/" text:style-name="Internet_20_link" text:visited-style-name="Visited_20_Internet_20_Link">9th International Symposium on Symbolic and Numeric Algorithms for Scientific Computing (Synasc2007)</text:a>, 26-29 September, Timisoara , Romania</text:p>
        </text:list-item>
        <text:list-item>
          <text:p text:style-name="List_20_1_Content_Last"> przewodniczący sesji <text:span text:style-name="Emphasis">Neural Networks</text:span> na <text:a xlink:type="simple" xlink:href="http://www.awic2007.net/" text:style-name="Internet_20_link" text:visited-style-name="Visited_20_Internet_20_Link">5th Atlantic Web Intelligence Conference 2007 (AWIC2007)</text:a>, 25-27 June, Fontainebleau, France</text:p>
        </text:list-item>
      </text:list>
      <text:h text:style-name="Heading_20_3" text:outline-level="3"><text:bookmark-start text:name="__RefHeading___NoTitle_11"/><text:bookmark-start text:name="section4"/>2005<text:bookmark-end text:name="__RefHeading___NoTitle_11"/><text:bookmark-end text:name="section4"/></text:h>
      <text:list text:style-name="List_20_1" text:continue-numbering="false">
        <text:list-item>
          <text:p text:style-name="LastListParagraph_List_20_1_Content_First"> Co-chair <text:a xlink:type="simple" xlink:href="http://home.agh.edu.pl/~msk/ssKnowledge_eng.html" text:style-name="Internet_20_link" text:visited-style-name="Visited_20_Internet_20_Link">Special Session:  Knowledge Engineering - Methods and Application</text:a> na <text:a xlink:type="simple" xlink:href="http://home.agh.edu.pl/~msk/archiwum.html#CMS05" text:style-name="Internet_20_link" text:visited-style-name="Visited_20_Internet_20_Link">5th Computer Methods and Systems conference (CMS2005)</text:a>, 14-16 November, Kraków, Poland</text:p>
        </text:list-item>
      </text:list>
      <text:h text:style-name="Heading_20_2" text:outline-level="2"><text:bookmark-start text:name="__RefHeading___recenzent_12"/><text:bookmark-start text:name="recenzent"/>Recenzent<text:bookmark-end text:name="__RefHeading___recenzent_12"/><text:bookmark-end text:name="recenzent"/></text:h>
      <text:list text:style-name="List_20_1" text:continue-numbering="false">
        <text:list-item>
          <text:p text:style-name="List_20_1_Content_First"> Recenzent dla <text:a xlink:type="simple" xlink:href="http://www.informatica.si/" text:style-name="Internet_20_link" text:visited-style-name="Visited_20_Internet_20_Link">Informatica - International Journal of Computing and Informatics</text:a>, wydawane przez <text:a xlink:type="simple" xlink:href="http://www.drustvo-informatika.si/" text:style-name="Internet_20_link" text:visited-style-name="Visited_20_Internet_20_Link">Slovenian Society Informatika</text:a>, 2010.</text:p>
        </text:list-item>
        <text:list-item>
          <text:p text:style-name="List_20_1_Content"> Recenzent dla <text:a xlink:type="simple" xlink:href="http://www.springer.com/computer+science/lncs/transactions+cci?SGWID=0-173802-0-0-0" text:style-name="Internet_20_link" text:visited-style-name="Visited_20_Internet_20_Link">LNCS Transactions on Computational Collective Intelligence</text:a>,  wydawane przez <text:a xlink:type="simple" xlink:href="http://www.springer.com/" text:style-name="Internet_20_link" text:visited-style-name="Visited_20_Internet_20_Link">Springer</text:a>, 2010.</text:p>
        </text:list-item>
        <text:list-item>
          <text:p text:style-name="List_20_1_Content"> Recenzent dla <text:a xlink:type="simple" xlink:href="http://www.elsevier.com/locate/datak" text:style-name="Internet_20_link" text:visited-style-name="Visited_20_Internet_20_Link">Data &amp; Knowledge Engineering Journal</text:a>  wydawane przez <text:a xlink:type="simple" xlink:href="http://www.elsevier.com" text:style-name="Internet_20_link" text:visited-style-name="Visited_20_Internet_20_Link">Elsevier</text:a>, 2010.</text:p>
        </text:list-item>
        <text:list-item>
          <text:p text:style-name="List_20_1_Content"> Recenzent dla <text:a xlink:type="simple" xlink:href="http://www.tmrfindia.org/eseries/cfc-sc.html" text:style-name="Internet_20_link" text:visited-style-name="Visited_20_Internet_20_Link">TMRF  e-Book Advances in Semantic Computing</text:a>,  wydawane przez  <text:a xlink:type="simple" xlink:href="http://www.tmrfindia.org/" text:style-name="Internet_20_link" text:visited-style-name="Visited_20_Internet_20_Link">TMRF</text:a>.</text:p>
        </text:list-item>
        <text:list-item>
          <text:p text:style-name="List_20_1_Content"> Recenzent dla <text:a xlink:type="simple" xlink:href="http://aciids2010.hueuni.edu.vn/" text:style-name="Internet_20_link" text:visited-style-name="Visited_20_Internet_20_Link">2nd Asian Conference on Intelligent Information and Database Systems</text:a>, 24-26 March 2010, Hue City, Vietnam.</text:p>
        </text:list-item>
        <text:list-item>
          <text:p text:style-name="List_20_1_Content"> Recenzent dla <text:a xlink:type="simple" xlink:href="http://www.med09.org/" text:style-name="Internet_20_link" text:visited-style-name="Visited_20_Internet_20_Link">17th Mediterranean Conference on Control and Automation (MED'09)</text:a>, June 24-26, 2009, Makedonia Palace, Thessaloniki, Greece</text:p>
        </text:list-item>
        <text:list-item>
          <text:p text:style-name="List_20_1_Content"> Recenzent dla <text:a xlink:type="simple" xlink:href="http://www.conferences.hu/ecc09/" text:style-name="Internet_20_link" text:visited-style-name="Visited_20_Internet_20_Link">European Control Conference 2009 (ECC’09)</text:a>, 23-26 August 2009, Budapest, Hungary</text:p>
        </text:list-item>
        <text:list-item>
          <text:p text:style-name="List_20_1_Content_Last"> Recenzent dla <text:a xlink:type="simple" xlink:href="http://oxygen.informatik.tu-cottbus.de/handbook/" text:style-name="Internet_20_link" text:visited-style-name="Visited_20_Internet_20_Link">Handbook of Research on Emerging Rule-Based Languages and Technologies: Open Solutions and Approaches</text:a>, <text:a xlink:type="simple" xlink:href="http://www.igi-global.com/reference/details.asp?id=34422" text:style-name="Internet_20_link" text:visited-style-name="Visited_20_Internet_20_Link">published in May 2009 by IGI Global</text:a></text:p>
        </text:list-item>
      </text:list>
      <text:h text:style-name="Heading_20_2" text:outline-level="2"><text:bookmark-start text:name="__RefHeading___redaktor_13"/><text:bookmark-start text:name="redaktor"/>Redaktor<text:bookmark-end text:name="__RefHeading___redaktor_13"/><text:bookmark-end text:name="redaktor"/></text:h>
      <text:list text:style-name="List_20_1" text:continue-numbering="false">
        <text:list-item>
          <text:p text:style-name="List_20_1_Content_First"> Guest Editor (z J. Baumeister) <text:a xlink:type="simple" xlink:href="http://www.inderscience.com/browse/callpaper.php?callID=1169" text:style-name="Internet_20_link" text:visited-style-name="Visited_20_Internet_20_Link">International Journal of Knowledge Engineering and Data Mining (IJKEDM): Special Issue on: "Knowledge and Software Engineering for Intelligent Systems"</text:a>, 2010.</text:p>
        </text:list-item>
        <text:list-item>
          <text:p text:style-name="List_20_1_Content"> Co-Editor (z A. Ligęza) <text:a xlink:type="simple" xlink:href="http://ceur-ws.org/Vol-545" text:style-name="Internet_20_link" text:visited-style-name="Visited_20_Internet_20_Link">DERIS2009 Workshop Proceedings</text:a>, November 2009.</text:p>
        </text:list-item>
        <text:list-item>
          <text:p text:style-name="List_20_1_Content"> Co-Editor (z J. Baumeister) <text:a xlink:type="simple" xlink:href="http://ceur-ws.org/Vol-486" text:style-name="Internet_20_link" text:visited-style-name="Visited_20_Internet_20_Link">KESE2009 Workshop Proceedings</text:a>, September 2009.</text:p>
        </text:list-item>
        <text:list-item>
          <text:p text:style-name="List_20_1_Content"> Co-Editor (z A. Giurca and G. Wagner)  <text:a xlink:type="simple" xlink:href="http://ceur-ws.org/Vol-511" text:style-name="Internet_20_link" text:visited-style-name="Visited_20_Internet_20_Link">RuleApps2009 Workshop Proceedings</text:a>, September 2009.</text:p>
        </text:list-item>
        <text:list-item>
          <text:p text:style-name="List_20_1_Content"> Co-Editor (z M. Szpyrka, A. Ligęza, T. Szmuc) seria <text:a xlink:type="simple" xlink:href="http://cslab.ia.agh.edu.pl/csltr:start" text:style-name="Internet_20_link" text:visited-style-name="Visited_20_Internet_20_Link">CSL Technical Reports</text:a>, od 2009.</text:p>
        </text:list-item>
        <text:list-item>
          <text:p text:style-name="List_20_1_Content_Last"> Co-Editor (z J. Baumeister)  <text:a xlink:type="simple" xlink:href="http://ceur-ws.org/Vol-425" text:style-name="Internet_20_link" text:visited-style-name="Visited_20_Internet_20_Link">KESE2008 Workshop Proceedings</text:a>, September 2008.</text:p>
        </text:list-item>
      </text:list>
      <text:h text:style-name="Heading_20_2" text:outline-level="2"><text:bookmark-start text:name="__RefHeading___recenzje_doktoratow_14"/><text:bookmark-start text:name="recenzje_doktoratow"/>Recenzje doktoratów<text:bookmark-end text:name="__RefHeading___recenzje_doktoratow_14"/><text:bookmark-end text:name="recenzje_doktoratow"/></text:h>
      <text:list text:style-name="List_20_1" text:continue-numbering="false">
        <text:list-item>
          <text:p text:style-name="LastListParagraph_List_20_1_Content_First"> Sergey Lukichev, <text:span text:style-name="Emphasis">Towards Rule Interchange and Rule Verification</text:span>, <text:a xlink:type="simple" xlink:href="http://www.tu-cottbus.de/btu/" text:style-name="Internet_20_link" text:visited-style-name="Visited_20_Internet_20_Link">BTU Cottbus</text:a> 2010. Promotor: <text:a xlink:type="simple" xlink:href="http://www.informatik.tu-cottbus.de/~gwagner/" text:style-name="Internet_20_link" text:visited-style-name="Visited_20_Internet_20_Link">prof. Gerd Wagner</text:a>, BTU Cottbus Germany, Recenzent: <text:a xlink:type="simple" xlink:href="http://www.pascal-hitzler.de/" text:style-name="Internet_20_link" text:visited-style-name="Visited_20_Internet_20_Link">prof. Pascal Hitzler</text:a>, Wright State University, Dayton, Ohio, USA.</text:p>
        </text:list-item>
      </text:list>
      <text:h text:style-name="Heading_20_2" text:outline-level="2"><text:bookmark-start text:name="__RefHeading___nagrody_15"/><text:bookmark-start text:name="nagrody"/>Nagrody<text:bookmark-end text:name="__RefHeading___nagrody_15"/><text:bookmark-end text:name="nagrody"/></text:h>
      <text:list text:style-name="List_20_1" text:continue-numbering="false">
        <text:list-item>
          <text:p text:style-name="List_20_1_Content_First"> 2010 -- Nagroda Rektora AGH za osiągnięcia naukowe w 2009</text:p>
        </text:list-item>
        <text:list-item>
          <text:p text:style-name="List_20_1_Content"> 2009 -- <text:a xlink:type="simple" xlink:href="http://isccci.org/iccci-09/index.php?page=best-papers" text:style-name="Internet_20_link" text:visited-style-name="Visited_20_Internet_20_Link">Best paper award</text:a> na <text:a xlink:type="simple" xlink:href="http://isccci.org/iccci-09/" text:style-name="Internet_20_link" text:visited-style-name="Visited_20_Internet_20_Link">ICCCI2009</text:a>, z Weroniką T. Furmańską, za artykuł <text:span text:style-name="Emphasis">Proposal of a New Rule-based Inference Scheme for the Semantic Web Applications</text:span>, opublikowany w <text:a xlink:type="simple" xlink:href="http://www.springer.com/engineering/book/978-3-642-03957-7" text:style-name="Internet_20_link" text:visited-style-name="Visited_20_Internet_20_Link">New Challenges in Computational Collective Intelligence</text:a> Series: Studies in Computational Intelligence, Vol. 244, Nguyen, Ngoc Thanh; Katarzyniak, Radoslaw; Janiak, Adam (Eds.), Springer, 2009.</text:p>
        </text:list-item>
        <text:list-item>
          <text:p text:style-name="List_20_1_Content"> 2009 -- Nagroda Rektora AGH za osiągnięcia naukowe w  2008 </text:p>
        </text:list-item>
        <text:list-item>
          <text:p text:style-name="List_20_1_Content"> 2008 -- Nagroda Rektora AGH za osiągnięcia naukowe w  2007 </text:p>
        </text:list-item>
        <text:list-item>
          <text:p text:style-name="List_20_1_Content"> 2005 -- Nagroda Rektora AGH za osiągnięcia naukowe w  2004 </text:p>
        </text:list-item>
        <text:list-item>
          <text:p text:style-name="List_20_1_Content"> 2004 -- wyróżnienie Rady Wydziału EAIiE AGH dla mojej rozprawy doktorskiej</text:p>
        </text:list-item>
        <text:list-item>
          <text:p text:style-name="List_20_1_Content_Last"> 1999 -- druga nagroda Polskiego Towarzystwa Informatycznego w konkursie na najlepsze prace magisterskie z informatyki za prace ,,Graphical user interface for Kheops rule-based expert system''</text:p>
        </text:list-item>
      </text:list>
      <text:h text:style-name="Heading_20_2" text:outline-level="2"><text:bookmark-start text:name="__RefHeading___oprogramowanie_16"/><text:bookmark-start text:name="oprogramowanie"/>Oprogramowanie<text:bookmark-end text:name="__RefHeading___oprogramowanie_16"/><text:bookmark-end text:name="oprogramowanie"/></text:h>
      <text:list text:style-name="List_20_1" text:continue-numbering="false">
        <text:list-item>
          <text:p text:style-name="List_20_1_Content_First"> <text:span text:style-name="Strong_20_Emphasis">PlWiki</text:span> -- prototypowe semantyczne wiki oparte na Prologu -&gt; koncepcja, projekt, implementacja, koordynacja; główna implementacja wykonana przez mgr inż. M. Kotre</text:p>
        </text:list-item>
        <text:list-item>
          <text:p text:style-name="List_20_1_Content"> <text:span text:style-name="Strong_20_Emphasis"><text:a xlink:type="simple" xlink:href="https://ai.ia.agh.edu.pl/wiki/hekate:heart" text:style-name="Internet_20_link" text:visited-style-name="Visited_20_Internet_20_Link">HeaRT</text:a></text:span> -- hybrydowy silnik regułowy -&gt; koncepcja, projekt, implementacja, koordynacja; główna implementacja wykonana przez mgr inż. S. Bobka i M. Gawędzkiego</text:p>
        </text:list-item>
        <text:list-item>
          <text:p text:style-name="List_20_1_Content"> <text:span text:style-name="Strong_20_Emphasis"><text:a xlink:type="simple" xlink:href="https://ai.ia.agh.edu.pl/wiki/hekate:hjed" text:style-name="Internet_20_link" text:visited-style-name="Visited_20_Internet_20_Link">HJed</text:a></text:span> -- wizualny edytor dla prototypowania reguł -&gt; koncepcja, projekt, implementacja, koordynacja; główna implementacja wykonana przez mgr inż. Sz. Książka</text:p>
        </text:list-item>
        <text:list-item>
          <text:p text:style-name="List_20_1_Content"> <text:span text:style-name="Strong_20_Emphasis"><text:a xlink:type="simple" xlink:href="https://ai.ia.agh.edu.pl/wiki/hekate:hqed" text:style-name="Internet_20_link" text:visited-style-name="Visited_20_Internet_20_Link">HQed</text:a></text:span> -- wizualny edytor dla projektowania reguł (XTT) -&gt; koncepcja, projekt, implementacja, koordynacja; główna implementacja wykonana przez mgr inż. K. Kaczora,</text:p>
        </text:list-item>
        <text:list-item>
          <text:p text:style-name="List_20_1_Content"> <text:span text:style-name="Strong_20_Emphasis"><text:a xlink:type="simple" xlink:href="https://ai.ia.agh.edu.pl/wiki/hekate:varda" text:style-name="Internet_20_link" text:visited-style-name="Visited_20_Internet_20_Link">VARDA</text:a></text:span> -- semi-wizualne narzędzie dla konceptualnego prototypowania reguł  -&gt; koncepcja, projekt, implementacja, razem z dr inż. I. Wojnickim,</text:p>
        </text:list-item>
        <text:list-item>
          <text:p text:style-name="List_20_1_Content_Last"> <text:span text:style-name="Strong_20_Emphasis"><text:a xlink:type="simple" xlink:href="http://mirella.ia.agh.edu.pl" text:style-name="Internet_20_link" text:visited-style-name="Visited_20_Internet_20_Link">Mirella</text:a></text:span>  -- wizualny edytor dla projektowania reguł -&gt; koncepcja, projekt, implementacja, opracowane w ramach rozprawy doktorskiej.</text:p>
        </text:list-item>
      </text:list>
      <text:h text:style-name="Heading_20_2" text:outline-level="2"><text:bookmark-start text:name="__RefHeading___projekty_17"/><text:bookmark-start text:name="projekty"/>Projekty<text:bookmark-end text:name="__RefHeading___projekty_17"/><text:bookmark-end text:name="projekty"/></text:h>
      <text:list text:style-name="List_20_1" text:continue-numbering="false">
        <text:list-item>
          <text:p text:style-name="List_20_1_Content_First"> 2010-&gt;2012 - <text:span text:style-name="Emphasis"><text:a xlink:type="simple" xlink:href="http://bimloq.ia.agh.edu.pl" text:style-name="Internet_20_link" text:visited-style-name="Visited_20_Internet_20_Link">BIMLOQ</text:a></text:span> (Grant MNiSW N516 422338) Business Models Optimization for Quality: koordynacja projektu,  wizualne metody i narzędzia projektowania.</text:p>
        </text:list-item>
        <text:list-item>
          <text:p text:style-name="List_20_1_Content"> 2009-&gt;2015 - <text:span text:style-name="Emphasis"><text:a xlink:type="simple" xlink:href="http://indect-project.eu/" text:style-name="Internet_20_link" text:visited-style-name="Visited_20_Internet_20_Link">INDECT</text:a></text:span> (FP7-218086, FP7:Collaboration/Security) Intelligent information system supporting observation, searching and detection for security of citizens in urban environment. (patrz <text:a xlink:type="simple" xlink:href="http://cordis.europa.eu/fetch?CALLER=FP7_PROJ_EN&amp;ACTION=D&amp;DOC=4&amp;CAT=PROJ&amp;QUERY=011f30e52539:b685:00e1e967&amp;RCN=89374" text:style-name="Internet_20_link" text:visited-style-name="Visited_20_Internet_20_Link">informacje w systemie CORDIS</text:a>)<text:line-break/>Udział zespołu w WP4, Task 4.6 <text:span text:style-name="Emphasis">Tools to process the information provided by citizens via emergency website, i.e. tools for filtering, validation and classifying textual information</text:span></text:p>
        </text:list-item>
        <text:list-item>
          <text:p text:style-name="List_20_1_Content"> 2009-&gt;2011 - <text:span text:style-name="Emphasis"><text:a xlink:type="simple" xlink:href="http://www.rebit.zarz.agh.edu.pl/" text:style-name="Internet_20_link" text:visited-style-name="Visited_20_Internet_20_Link">Rebit</text:a></text:span> (projekt <text:a xlink:type="simple" xlink:href="http://www.poig.gov.pl/" text:style-name="Internet_20_link" text:visited-style-name="Visited_20_Internet_20_Link">POIG</text:a>), Business and Technological Rules Management. Cel prac: rozwinięcie modułu weryfikacji reguł biznesowych.</text:p>
        </text:list-item>
        <text:list-item>
          <text:p text:style-name="List_20_1_Content"> 2007-&gt;2009  - <text:span text:style-name="Emphasis"><text:a xlink:type="simple" xlink:href="http://hekate.ia.agh.edu.pl" text:style-name="Internet_20_link" text:visited-style-name="Visited_20_Internet_20_Link">HeKatE</text:a></text:span> (Grant MNiSW N516 024 32/2878) Hybrid Knowledge Engineering: koordynacja projektu, metody i narzędzia XTT2 i ARD+</text:p>
        </text:list-item>
        <text:list-item>
          <text:p text:style-name="List_20_1_Content"> 2005-&gt;2006 - <text:span text:style-name="Emphasis"><text:a xlink:type="simple" xlink:href="http://adder.ia.agh.edu.pl" text:style-name="Internet_20_link" text:visited-style-name="Visited_20_Internet_20_Link">Adder</text:a></text:span> (Grant KBN 4 T11C 035 2) Formal methods in design of correct real-time and embedded systems, including rule-based systems: opracoanie regułowego systemu bezpieczeństwa</text:p>
        </text:list-item>
        <text:list-item>
          <text:p text:style-name="List_20_1_Content"> 2003-&gt;2004 - <text:span text:style-name="Emphasis"><text:a xlink:type="simple" xlink:href="http://mirella.ia.agh.edu.pl" text:style-name="Internet_20_link" text:visited-style-name="Visited_20_Internet_20_Link">Mirella</text:a></text:span> (Grant KBN 4 T11C 027 24) Meta-Level Approach to Integrated Process of Design and Implementation of Rule-Based Systems: proposal of an integrated process of visual design, formal analysis and implementation of rule-based expert systems, supported by a CASE tool</text:p>
        </text:list-item>
        <text:list-item>
          <text:p text:style-name="List_20_1_Content_Last"> 1999-&gt;2001 - <text:span text:style-name="Emphasis"><text:a xlink:type="simple" xlink:href="http://regulus.ia.agh.edu.pl" text:style-name="Internet_20_link" text:visited-style-name="Visited_20_Internet_20_Link">Regulus</text:a></text:span> (Grant KBN 8 T11C 019 17) Research on formal methods in knowledge engineering and artificial intelligence: analiza opartych na Prologu regułowych systemów ekspertowych</text:p>
        </text:list-item>
      </text:list>
      <text:h text:style-name="Heading_20_2" text:outline-level="2"><text:bookmark-start text:name="__RefHeading___publikacje_18"/><text:bookmark-start text:name="publikacje"/>Publikacje<text:bookmark-end text:name="__RefHeading___publikacje_18"/><text:bookmark-end text:name="publikacje"/></text:h>
      <text:p text:style-name="Text_20_body">Lista publikacji</text:p>
      <text:list text:style-name="List_20_1" text:continue-numbering="false">
        <text:list-item>
          <text:p text:style-name="List_20_1_Content_First"> wszystkie w <text:a xlink:type="simple" xlink:href="http://www.bpp.agh.edu.pl/bpp-show.phtml?s=b1&amp;aut=3663" text:style-name="Internet_20_link" text:visited-style-name="Visited_20_Internet_20_Link">systemie AGH BPP</text:a></text:p>
        </text:list-item>
        <text:list-item>
          <text:p text:style-name="List_20_1_Content"> istotne artykuły w <text:a xlink:type="simple" xlink:href="http://dblp.uni-trier.de/db/indices/a-tree/n/Nalepa:Grzegorz_J=.html" text:style-name="Internet_20_link" text:visited-style-name="Visited_20_Internet_20_Link">serwisie DBLP</text:a></text:p>
        </text:list-item>
        <text:list-item>
          <text:p text:style-name="List_20_1_Content_Last"> publikacje projektu <text:a xlink:type="simple" xlink:href="http://hekate.ia.agh.edu.pl" text:style-name="Internet_20_link" text:visited-style-name="Visited_20_Internet_20_Link">HeKatE</text:a> <text:a xlink:type="simple" xlink:href="https://ai.ia.agh.edu.pl/wiki/hekate:bib:hekate_bibliography" text:style-name="Internet_20_link" text:visited-style-name="Visited_20_Internet_20_Link">na stronie projektu</text:a></text:p>
        </text:list-item>
      </text:list>
      <text:h text:style-name="Heading_20_2" text:outline-level="2"><text:bookmark-start text:name="__RefHeading___organizacje_19"/><text:bookmark-start text:name="organizacje"/>Organizacje<text:bookmark-end text:name="__RefHeading___organizacje_19"/><text:bookmark-end text:name="organizacje"/></text:h>
      <text:list text:style-name="List_20_1" text:continue-numbering="false">
        <text:list-item>
          <text:p text:style-name="LastListParagraph_List_20_1_Content_First"> zostałem wybrany Prezesem <text:a xlink:type="simple" xlink:href="http://www.pssi.agh.edu.pl/" text:style-name="Internet_20_link" text:visited-style-name="Visited_20_Internet_20_Link">Polskiego Stowarzyszenia Sztucznej Inteligencji (PSSI)</text:a> założonego w 2009 w celu wspierania Sztucznej Inteligencji w Pols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adania</dc:title>
  </office:meta>
</office:document-meta>
</file>